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/>
    <style:font-face style:name="Microsoft YaHei Bold" svg:font-family="'Microsoft YaHei Bold'"/>
    <style:font-face style:name="Microsoft YaHei Bold1" svg:font-family="'Microsoft YaHei Bold'" style:font-family-generic="roman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736cm"/>
    </style:style>
    <style:style style:name="co2" style:family="table-column">
      <style:table-column-properties fo:break-before="auto" style:column-width="5.334cm"/>
    </style:style>
    <style:style style:name="co3" style:family="table-column">
      <style:table-column-properties fo:break-before="auto" style:column-width="5.715cm"/>
    </style:style>
    <style:style style:name="co4" style:family="table-column">
      <style:table-column-properties fo:break-before="auto" style:column-width="5.715cm"/>
    </style:style>
    <style:style style:name="co5" style:family="table-column">
      <style:table-column-properties fo:break-before="auto" style:column-width="5.144cm"/>
    </style:style>
    <style:style style:name="co6" style:family="table-column">
      <style:table-column-properties fo:break-before="auto" style:column-width="5.165cm"/>
    </style:style>
    <style:style style:name="co7" style:family="table-column">
      <style:table-column-properties fo:break-before="auto" style:column-width="2.096cm"/>
    </style:style>
    <style:style style:name="co8" style:family="table-column">
      <style:table-column-properties fo:break-before="auto" style:column-width="6.265cm"/>
    </style:style>
    <style:style style:name="co9" style:family="table-column">
      <style:table-column-properties fo:break-before="auto" style:column-width="6.689cm"/>
    </style:style>
    <style:style style:name="co10" style:family="table-column">
      <style:table-column-properties fo:break-before="auto" style:column-width="5.906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1.164cm" fo:break-before="auto" style:use-optimal-row-height="true"/>
    </style:style>
    <style:style style:name="ro3" style:family="table-row">
      <style:table-row-properties style:row-height="2.678cm" fo:break-before="auto" style:use-optimal-row-height="true"/>
    </style:style>
    <style:style style:name="ro4" style:family="table-row">
      <style:table-row-properties style:row-height="3.336cm" fo:break-before="auto" style:use-optimal-row-height="true"/>
    </style:style>
    <style:style style:name="ro5" style:family="table-row">
      <style:table-row-properties style:row-height="2.018cm" fo:break-before="auto" style:use-optimal-row-height="true"/>
    </style:style>
    <style:style style:name="ro6" style:family="table-row">
      <style:table-row-properties style:row-height="2.297cm" fo:break-before="auto" style:use-optimal-row-height="false"/>
    </style:style>
    <style:style style:name="ro7" style:family="table-row">
      <style:table-row-properties style:row-height="2.466cm" fo:break-before="auto" style:use-optimal-row-height="false"/>
    </style:style>
    <style:style style:name="ro8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ackground-color="#daf2d0"/>
    </style:style>
    <style:style style:name="ce11" style:family="table-cell" style:parent-style-name="Default" style:data-style-name="N0">
      <style:table-cell-properties fo:background-color="#daf2d0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12" style:family="table-cell" style:parent-style-name="Default" style:data-style-name="N0">
      <style:table-cell-properties fo:background-color="#ffefb0"/>
    </style:style>
    <style:style style:name="ce13" style:family="table-cell" style:parent-style-name="Default" style:data-style-name="N0">
      <style:table-cell-properties fo:background-color="#ffefb0" style:text-align-source="fix" style:repeat-content="false" fo:wrap-option="wrap" style:vertical-align="middle"/>
      <style:paragraph-properties fo:text-align="center"/>
      <style:text-properties style:font-name="Microsoft YaHei" fo:font-size="20pt" fo:font-weight="bold" style:font-name-asian="Microsoft YaHei" style:font-size-asian="20pt" style:font-weight-asian="bold" style:font-name-complex="Microsoft YaHei" style:font-size-complex="20pt" style:font-weight-complex="bold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24pt" style:font-name-asian="Microsoft YaHei Bold" style:font-size-asian="24pt" style:font-name-complex="Microsoft YaHei Bold" style:font-size-complex="24pt"/>
    </style:style>
    <style:style style:name="ce1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14pt" style:font-name-asian="Microsoft YaHei Bold" style:font-size-asian="14pt" style:font-name-complex="Microsoft YaHei Bold" style:font-size-complex="14pt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14pt" style:font-name-asian="Microsoft YaHei Bold" style:font-size-asian="14pt" style:font-name-complex="Microsoft YaHei Bold" style:font-size-complex="14pt"/>
    </style:style>
    <style:style style:name="ce1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13pt" style:font-name-asian="Microsoft YaHei Bold" style:font-size-asian="13pt" style:font-name-complex="Microsoft YaHei Bold" style:font-size-complex="13pt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Microsoft YaHei Bold" fo:font-size="14pt" style:font-name-asian="Microsoft YaHei Bold" style:font-size-asian="14pt" style:font-name-complex="Microsoft YaHei Bold" style:font-size-complex="14pt"/>
    </style:style>
    <style:style style:name="ce2" style:family="table-cell" style:parent-style-name="Default" style:data-style-name="N0">
      <style:table-cell-properties fo:background-color="#ffefb0" fo:wrap-option="wrap" style:vertical-align="middle"/>
    </style:style>
    <style:style style:name="ce3" style:family="table-cell" style:parent-style-name="Default" style:data-style-name="N0">
      <style:table-cell-properties fo:background-color="#ffefb0" style:text-align-source="fix" style:repeat-content="false" fo:wrap-option="wrap" style:vertical-align="middle"/>
      <style:paragraph-properties fo:text-align="center"/>
      <style:text-properties style:font-name="Microsoft YaHei Bold1" fo:font-size="14pt" style:font-name-asian="Microsoft YaHei Bold" style:font-size-asian="14pt" style:font-name-complex="Microsoft YaHei Bold" style:font-size-complex="14pt"/>
    </style:style>
    <style:style style:name="ce4" style:family="table-cell" style:parent-style-name="Default" style:data-style-name="N0">
      <style:table-cell-properties fo:background-color="#f7c7ac"/>
    </style:style>
    <style:style style:name="ce5" style:family="table-cell" style:parent-style-name="Default" style:data-style-name="N0">
      <style:table-cell-properties fo:background-color="#f7c7ac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6" style:family="table-cell" style:parent-style-name="Default" style:data-style-name="N0">
      <style:table-cell-properties fo:background-color="#f2ceef"/>
    </style:style>
    <style:style style:name="ce7" style:family="table-cell" style:parent-style-name="Default" style:data-style-name="N0">
      <style:table-cell-properties fo:background-color="#f2ceef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8" style:family="table-cell" style:parent-style-name="Default" style:data-style-name="N0">
      <style:table-cell-properties fo:background-color="#caedfb"/>
    </style:style>
    <style:style style:name="ce9" style:family="table-cell" style:parent-style-name="Default" style:data-style-name="N0">
      <style:table-cell-properties fo:background-color="#caedfb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36" style:family="table-cell" style:parent-style-name="Default" style:data-style-name="N0"/>
    <style:style style:name="ce3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24pt" style:font-name-asian="Microsoft YaHei Bold" style:font-size-asian="24pt" style:font-name-complex="Microsoft YaHei Bold" style:font-size-complex="24pt"/>
    </style:style>
    <style:style style:name="ce38" style:family="table-cell" style:parent-style-name="Default" style:data-style-name="N0">
      <style:table-cell-properties fo:background-color="#ffefb0" fo:wrap-option="wrap" style:vertical-align="middle"/>
    </style:style>
    <style:style style:name="ce39" style:family="table-cell" style:parent-style-name="Default" style:data-style-name="N0">
      <style:table-cell-properties fo:background-color="#f2ceef"/>
    </style:style>
    <style:style style:name="ce4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14pt" style:font-name-asian="Microsoft YaHei Bold" style:font-size-asian="14pt" style:font-name-complex="Microsoft YaHei Bold" style:font-size-complex="14pt"/>
    </style:style>
    <style:style style:name="ce41" style:family="table-cell" style:parent-style-name="Default" style:data-style-name="N0">
      <style:table-cell-properties fo:background-color="#ffefb0" style:text-align-source="fix" style:repeat-content="false" fo:wrap-option="wrap" style:vertical-align="middle"/>
      <style:paragraph-properties fo:text-align="center"/>
      <style:text-properties style:font-name="Microsoft YaHei Bold1" fo:font-size="14pt" style:font-name-asian="Microsoft YaHei Bold" style:font-size-asian="14pt" style:font-name-complex="Microsoft YaHei Bold" style:font-size-complex="14pt"/>
    </style:style>
    <style:style style:name="ce42" style:family="table-cell" style:parent-style-name="Default" style:data-style-name="N0">
      <style:table-cell-properties fo:background-color="#f7c7ac"/>
    </style:style>
    <style:style style:name="ce4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Microsoft YaHei Bold" fo:font-size="14pt" style:font-name-asian="Microsoft YaHei Bold" style:font-size-asian="14pt" style:font-name-complex="Microsoft YaHei Bold" style:font-size-complex="14pt"/>
    </style:style>
    <style:style style:name="ce44" style:family="table-cell" style:parent-style-name="Default" style:data-style-name="N0">
      <style:table-cell-properties fo:background-color="#f2ceef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45" style:family="table-cell" style:parent-style-name="Default" style:data-style-name="N0">
      <style:table-cell-properties fo:background-color="#ffefb0" style:text-align-source="fix" style:repeat-content="false" fo:wrap-option="wrap" style:vertical-align="middle"/>
      <style:paragraph-properties fo:text-align="center"/>
      <style:text-properties style:font-name="Microsoft YaHei" fo:font-size="20pt" fo:font-weight="bold" style:font-name-asian="Microsoft YaHei" style:font-size-asian="20pt" style:font-weight-asian="bold" style:font-name-complex="Microsoft YaHei" style:font-size-complex="20pt" style:font-weight-complex="bold"/>
    </style:style>
    <style:style style:name="ce46" style:family="table-cell" style:parent-style-name="Default" style:data-style-name="N0">
      <style:table-cell-properties fo:background-color="#f7c7ac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4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Microsoft YaHei Bold" fo:font-size="13pt" style:font-name-asian="Microsoft YaHei Bold" style:font-size-asian="13pt" style:font-name-complex="Microsoft YaHei Bold" style:font-size-complex="13pt"/>
    </style:style>
    <style:style style:name="ce48" style:family="table-cell" style:parent-style-name="Default" style:data-style-name="N0">
      <style:table-cell-properties fo:background-color="#ffefb0"/>
    </style:style>
    <style:style style:name="ce49" style:family="table-cell" style:parent-style-name="Default" style:data-style-name="N0">
      <style:table-cell-properties fo:background-color="#caedfb"/>
    </style:style>
    <style:style style:name="ce50" style:family="table-cell" style:parent-style-name="Default" style:data-style-name="N0">
      <style:table-cell-properties fo:background-color="#daf2d0"/>
    </style:style>
    <style:style style:name="ce51" style:family="table-cell" style:parent-style-name="Default" style:data-style-name="N0">
      <style:table-cell-properties fo:background-color="#caedfb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ce52" style:family="table-cell" style:parent-style-name="Default" style:data-style-name="N0">
      <style:table-cell-properties fo:background-color="#daf2d0" style:text-align-source="fix" style:repeat-content="false" fo:wrap-option="wrap" style:vertical-align="middle"/>
      <style:paragraph-properties fo:text-align="center"/>
      <style:text-properties style:font-name="Microsoft YaHei Bold" fo:font-size="18pt" style:font-name-asian="Microsoft YaHei Bold" style:font-size-asian="18pt" style:font-name-complex="Microsoft YaHei Bold" style:font-size-complex="18pt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Microsoft YaHei Bold" style:font-size-asian="12pt" style:font-style-asian="normal" style:font-weight-asian="normal" style:font-name-complex="Microsoft YaHei Bold" style:font-size-complex="12pt" style:font-style-complex="normal" style:font-weight-complex="normal"/>
    </style:style>
    <style:style style:name="T2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Microsoft YaHei Bold" style:font-name-complex="Microsoft YaHei Bold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36"/>
        <table:table-column table:style-name="co2" table:default-cell-style-name="ce36"/>
        <table:table-column table:style-name="co3" table:number-columns-repeated="2" table:default-cell-style-name="ce36"/>
        <table:table-column table:style-name="co5" table:number-columns-repeated="4" table:default-cell-style-name="ce36"/>
        <table:table-column table:style-name="co6" table:default-cell-style-name="ce36"/>
        <table:table-column table:style-name="co5" table:number-columns-repeated="2" table:default-cell-style-name="ce36"/>
        <table:table-column table:style-name="co7" table:default-cell-style-name="ce36"/>
        <table:table-column table:style-name="co1" table:default-cell-style-name="ce36"/>
        <table:table-column table:style-name="co3" table:default-cell-style-name="ce36"/>
        <table:table-column table:style-name="co8" table:default-cell-style-name="ce36"/>
        <table:table-column table:style-name="co9" table:default-cell-style-name="ce36"/>
        <table:table-column table:style-name="co10" table:default-cell-style-name="ce36"/>
        <table:table-column table:style-name="co3" table:number-columns-repeated="3" table:default-cell-style-name="ce36"/>
        <table:table-column table:style-name="co8" table:default-cell-style-name="ce36"/>
        <table:table-column table:style-name="co3" table:number-columns-repeated="2" table:default-cell-style-name="ce36"/>
        <table:table-column table:style-name="co7" table:number-columns-repeated="16361" table:default-cell-style-name="ce36"/>
        <table:table-row table:style-name="ro1">
          <table:table-cell/>
          <table:table-cell table:style-name="ce39" table:number-columns-repeated="4"/>
          <table:table-cell table:style-name="ce44" office:value-type="string" calcext:value-type="string">
            <text:p>第四區</text:p>
          </table:table-cell>
          <table:table-cell table:style-name="ce39" table:number-columns-repeated="5"/>
          <table:table-cell table:number-columns-repeated="2"/>
          <table:table-cell table:style-name="ce49" table:number-columns-repeated="4"/>
          <table:table-cell table:style-name="ce51" office:value-type="string" calcext:value-type="string">
            <text:p>第三區</text:p>
          </table:table-cell>
          <table:table-cell table:style-name="ce49" table:number-columns-repeated="5"/>
          <table:table-cell table:number-columns-repeated="16361"/>
        </table:table-row>
        <table:table-row table:style-name="ro2"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37" office:value-type="float" office:value="5" calcext:value-type="float">
            <text:p>5</text:p>
          </table:table-cell>
          <table:table-cell table:style-name="ce37" office:value-type="float" office:value="6" calcext:value-type="float">
            <text:p>6</text:p>
          </table:table-cell>
          <table:table-cell table:style-name="ce37" office:value-type="float" office:value="7" calcext:value-type="float">
            <text:p>7</text:p>
          </table:table-cell>
          <table:table-cell table:style-name="ce37" office:value-type="float" office:value="8" calcext:value-type="float">
            <text:p>8</text:p>
          </table:table-cell>
          <table:table-cell table:style-name="ce37" office:value-type="float" office:value="9" calcext:value-type="float">
            <text:p>9</text:p>
          </table:table-cell>
          <table:table-cell table:style-name="ce37" office:value-type="float" office:value="10" calcext:value-type="float">
            <text:p>10</text:p>
          </table:table-cell>
          <table:table-cell table:style-name="ce38"/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37" office:value-type="float" office:value="5" calcext:value-type="float">
            <text:p>5</text:p>
          </table:table-cell>
          <table:table-cell table:style-name="ce37" office:value-type="float" office:value="6" calcext:value-type="float">
            <text:p>6</text:p>
          </table:table-cell>
          <table:table-cell table:style-name="ce37" office:value-type="float" office:value="7" calcext:value-type="float">
            <text:p>7</text:p>
          </table:table-cell>
          <table:table-cell table:style-name="ce37" office:value-type="float" office:value="8" calcext:value-type="float">
            <text:p>8</text:p>
          </table:table-cell>
          <table:table-cell table:style-name="ce37" office:value-type="float" office:value="9" calcext:value-type="float">
            <text:p>9</text:p>
          </table:table-cell>
          <table:table-cell table:style-name="ce37" office:value-type="float" office:value="10" calcext:value-type="float">
            <text:p>10</text:p>
          </table:table-cell>
          <table:table-cell table:number-columns-repeated="16361"/>
        </table:table-row>
        <table:table-row table:style-name="ro2">
          <table:table-cell table:style-name="ce37" office:value-type="float" office:value="1" calcext:value-type="float">
            <text:p>1</text:p>
          </table:table-cell>
          <table:table-cell table:number-columns-repeated="9" table:style-name="ce40" office:value-type="string" calcext:value-type="string">
            <text:p>貴賓席</text:p>
          </table:table-cell>
          <table:table-cell table:style-name="ce40" office:value-type="string" calcext:value-type="string">
            <text:p>縣長</text:p>
          </table:table-cell>
          <table:table-cell table:style-name="ce41"/>
          <table:table-cell table:style-name="ce37" office:value-type="float" office:value="1" calcext:value-type="float">
            <text:p>1</text:p>
          </table:table-cell>
          <table:table-cell table:number-columns-repeated="10" table:style-name="ce40" office:value-type="string" calcext:value-type="string">
            <text:p>貴賓席</text:p>
          </table:table-cell>
          <table:table-cell table:number-columns-repeated="16361"/>
        </table:table-row>
        <table:table-row table:style-name="ro3">
          <table:table-cell table:style-name="ce37" office:value-type="float" office:value="2" calcext:value-type="float">
            <text:p>2</text:p>
          </table:table-cell>
          <table:table-cell table:style-name="ce40" office:value-type="string" calcext:value-type="string">
            <text:p>302</text:p>
            <text:p>芬園鄉芬園國民小學</text:p>
            <text:p>關采倢護理人員</text:p>
          </table:table-cell>
          <table:table-cell table:style-name="ce40" office:value-type="string" calcext:value-type="string">
            <text:p>303</text:p>
            <text:p>溪湖鎮湖西國民小學</text:p>
            <text:p>林敏慧護理人員</text:p>
          </table:table-cell>
          <table:table-cell table:style-name="ce40" office:value-type="string" calcext:value-type="string">
            <text:p>304</text:p>
            <text:p>田中鎮明禮國民小學</text:p>
            <text:p>胡雅惠護理人員</text:p>
          </table:table-cell>
          <table:table-cell table:style-name="ce40" office:value-type="string" calcext:value-type="string">
            <text:p>305</text:p>
            <text:p>線西鄉立幼兒園</text:p>
            <text:p>陳宛鈴園長</text:p>
          </table:table-cell>
          <table:table-cell table:style-name="ce40" office:value-type="string" calcext:value-type="string">
            <text:p>306</text:p>
            <text:p>僑愛非營利幼兒園</text:p>
            <text:p>黃耀慶園長</text:p>
          </table:table-cell>
          <table:table-cell table:style-name="ce40" office:value-type="string" calcext:value-type="string">
            <text:p>307</text:p>
            <text:p>石牌非營利幼兒園</text:p>
            <text:p>郭靜萍園長</text:p>
          </table:table-cell>
          <table:table-cell table:style-name="ce40" office:value-type="string" calcext:value-type="string">
            <text:p>308</text:p>
            <text:p>萬興非營利幼兒園</text:p>
            <text:p>曾麗珠園長</text:p>
          </table:table-cell>
          <table:table-cell table:style-name="ce40" office:value-type="string" calcext:value-type="string">
            <text:p>309</text:p>
            <text:p>旗艦史丹福幼兒園</text:p>
            <text:p>徐伴麗園長</text:p>
          </table:table-cell>
          <table:table-cell table:style-name="ce40" office:value-type="string" calcext:value-type="string">
            <text:p>310</text:p>
            <text:p>旗艦史丹福幼兒園</text:p>
            <text:p>陳惠娟30年教保服務人員</text:p>
          </table:table-cell>
          <table:table-cell table:style-name="ce40" office:value-type="string" calcext:value-type="string">
            <text:p>311</text:p>
            <text:p>社頭鄉立幼兒園</text:p>
            <text:p>黃秀森30年教保服務人員</text:p>
          </table:table-cell>
          <table:table-cell table:style-name="ce41"/>
          <table:table-cell table:style-name="ce37" office:value-type="float" office:value="2" calcext:value-type="float">
            <text:p>2</text:p>
          </table:table-cell>
          <table:table-cell table:style-name="ce40" office:value-type="string" calcext:value-type="string">
            <text:p>212</text:p>
            <text:p>溪州鄉圳寮國民小學</text:p>
            <text:p>林素芬教師</text:p>
          </table:table-cell>
          <table:table-cell table:style-name="ce40" office:value-type="string" calcext:value-type="string">
            <text:p>213</text:p>
            <text:p>溪州鄉圳寮國民小學</text:p>
            <text:p>張尤雅教師</text:p>
          </table:table-cell>
          <table:table-cell table:style-name="ce40" office:value-type="string" calcext:value-type="string">
            <text:p>214</text:p>
            <text:p>二林鎮育德國民小學</text:p>
            <text:p>徐麗鈴教師</text:p>
          </table:table-cell>
          <table:table-cell table:style-name="ce40" office:value-type="string" calcext:value-type="string">
            <text:p>215</text:p>
            <text:p>二林鎮香田國民小學</text:p>
            <text:p>鄭培華校長</text:p>
          </table:table-cell>
          <table:table-cell table:style-name="ce40" office:value-type="string" calcext:value-type="string">
            <text:p>216</text:p>
            <text:p>大城鄉美豐國民小學</text:p>
            <text:p>范世强校長</text:p>
          </table:table-cell>
          <table:table-cell table:style-name="ce40" office:value-type="string" calcext:value-type="string">
            <text:p>217</text:p>
            <text:p>竹塘鄉竹塘國民小學</text:p>
            <text:p>詹謝惠珠教師</text:p>
          </table:table-cell>
          <table:table-cell table:style-name="ce40" office:value-type="string" calcext:value-type="string">
            <text:p>218</text:p>
            <text:p>芳苑鄉漢寶國民小學</text:p>
            <text:p>尤家旺教師</text:p>
          </table:table-cell>
          <table:table-cell table:style-name="ce40" office:value-type="string" calcext:value-type="string">
            <text:p>219</text:p>
            <text:p>芳苑鄉王功國民小學</text:p>
            <text:p>洪文章校長</text:p>
          </table:table-cell>
          <table:table-cell table:style-name="ce40" office:value-type="string" calcext:value-type="string">
            <text:p>220</text:p>
            <text:p>二林高級中學</text:p>
            <text:p>江雅琳教師</text:p>
          </table:table-cell>
          <table:table-cell table:style-name="ce40" office:value-type="string" calcext:value-type="string">
            <text:p>221</text:p>
            <text:p>二林高級中學</text:p>
            <text:p>周婉淑教師</text:p>
          </table:table-cell>
          <table:table-cell table:number-columns-repeated="16361"/>
        </table:table-row>
        <table:table-row table:style-name="ro3">
          <table:table-cell table:style-name="ce37" office:value-type="float" office:value="3" calcext:value-type="float">
            <text:p>3</text:p>
          </table:table-cell>
          <table:table-cell table:style-name="ce40" office:value-type="string" calcext:value-type="string">
            <text:p>312</text:p>
            <text:p>晨光幼兒園</text:p>
            <text:p>黃詠蓁30年教保服務人員</text:p>
          </table:table-cell>
          <table:table-cell table:style-name="ce40" office:value-type="string" calcext:value-type="string">
            <text:p>313</text:p>
            <text:p>員林家商員工子女非營利幼兒園</text:p>
            <text:p>林莉菁30年教保服務人員</text:p>
          </table:table-cell>
          <table:table-cell table:style-name="ce43" office:value-type="string" calcext:value-type="string">
            <text:p>314</text:p>
            <text:p>員林家商員工子女非營利幼兒園</text:p>
            <text:p>江淑惠20年教保服務人員</text:p>
          </table:table-cell>
          <table:table-cell table:style-name="ce40" office:value-type="string" calcext:value-type="string">
            <text:p>315</text:p>
            <text:p>員林市立幼兒園</text:p>
            <text:p>曾小琪20年教保服務人員</text:p>
          </table:table-cell>
          <table:table-cell table:style-name="ce40" office:value-type="string" calcext:value-type="string">
            <text:p>316</text:p>
            <text:p>發現藝術幼兒園</text:p>
            <text:p>黃秀雅20年教保服務人員</text:p>
          </table:table-cell>
          <table:table-cell table:style-name="ce40" office:value-type="string" calcext:value-type="string">
            <text:p>317</text:p>
            <text:p>埔鹽鄉立幼兒園</text:p>
            <text:p>黃碧蘭20年教保服務人員</text:p>
          </table:table-cell>
          <table:table-cell table:style-name="ce40" office:value-type="string" calcext:value-type="string">
            <text:p>318</text:p>
            <text:p>埔心鄉立幼兒園</text:p>
            <text:p>洪秀雯20年教保服務人員</text:p>
          </table:table-cell>
          <table:table-cell table:style-name="ce40" office:value-type="string" calcext:value-type="string">
            <text:p>319</text:p>
            <text:p>埔鹽鄉立幼兒園</text:p>
            <text:p>許心怡20年教保服務人員</text:p>
          </table:table-cell>
          <table:table-cell table:style-name="ce40" office:value-type="string" calcext:value-type="string">
            <text:p>320</text:p>
            <text:p>鹿港鎮立幼兒園</text:p>
            <text:p>徐韻淨20年教保服務人員</text:p>
          </table:table-cell>
          <table:table-cell table:style-name="ce40" office:value-type="string" calcext:value-type="string">
            <text:p>321</text:p>
            <text:p>埔心鄉立幼兒園</text:p>
            <text:p>林富娟20年教保服務人員</text:p>
          </table:table-cell>
          <table:table-cell table:style-name="ce41"/>
          <table:table-cell table:style-name="ce37" office:value-type="float" office:value="3" calcext:value-type="float">
            <text:p>3</text:p>
          </table:table-cell>
          <table:table-cell table:style-name="ce40" office:value-type="string" calcext:value-type="string">
            <text:p>222</text:p>
            <text:p>二林高級中學</text:p>
            <text:p>林巧惠教師</text:p>
          </table:table-cell>
          <table:table-cell table:style-name="ce40" office:value-type="string" calcext:value-type="string">
            <text:p>223</text:p>
            <text:p>成功高級中學</text:p>
            <text:p>林瑛宜教師</text:p>
          </table:table-cell>
          <table:table-cell table:style-name="ce40" office:value-type="string" calcext:value-type="string">
            <text:p>224</text:p>
            <text:p>成功高級中學</text:p>
            <text:p>洪憶如教師</text:p>
          </table:table-cell>
          <table:table-cell table:style-name="ce40" office:value-type="string" calcext:value-type="string">
            <text:p>225</text:p>
            <text:p>成功高級中學</text:p>
            <text:p>王煥允教師</text:p>
          </table:table-cell>
          <table:table-cell table:style-name="ce40" office:value-type="string" calcext:value-type="string">
            <text:p>226</text:p>
            <text:p>陽明國民中學</text:p>
            <text:p>黃柏勳教師</text:p>
          </table:table-cell>
          <table:table-cell table:style-name="ce40" office:value-type="string" calcext:value-type="string">
            <text:p>227</text:p>
            <text:p>彰安國民中學</text:p>
            <text:p>黃秀枝教師</text:p>
          </table:table-cell>
          <table:table-cell table:style-name="ce40" office:value-type="string" calcext:value-type="string">
            <text:p>228</text:p>
            <text:p>彰安國民中學</text:p>
            <text:p>何姿樺教師</text:p>
          </table:table-cell>
          <table:table-cell table:style-name="ce40" office:value-type="string" calcext:value-type="string">
            <text:p>229</text:p>
            <text:p>彰興國民中學</text:p>
            <text:p>朱怡秋教師</text:p>
          </table:table-cell>
          <table:table-cell table:style-name="ce40" office:value-type="string" calcext:value-type="string">
            <text:p>230</text:p>
            <text:p>彰興國民中學</text:p>
            <text:p>黃正誼教師</text:p>
          </table:table-cell>
          <table:table-cell table:style-name="ce40" office:value-type="string" calcext:value-type="string">
            <text:p>231</text:p>
            <text:p>彰興國民中學</text:p>
            <text:p>賴嬿如教師</text:p>
          </table:table-cell>
          <table:table-cell table:number-columns-repeated="16361"/>
        </table:table-row>
        <table:table-row table:style-name="ro4">
          <table:table-cell table:style-name="ce37" office:value-type="float" office:value="4" calcext:value-type="float">
            <text:p>4</text:p>
          </table:table-cell>
          <table:table-cell table:style-name="ce40" office:value-type="string" calcext:value-type="string">
            <text:p>322</text:p>
            <text:p>溪州鄉立幼兒園</text:p>
            <text:p>許雅惠20年教保服務人員</text:p>
          </table:table-cell>
          <table:table-cell table:style-name="ce40" office:value-type="string" calcext:value-type="string">
            <text:p>323</text:p>
            <text:p>和美鎮立幼兒園</text:p>
            <text:p>李淑如20年教保服務人員</text:p>
          </table:table-cell>
          <table:table-cell table:style-name="ce40" office:value-type="string" calcext:value-type="string">
            <text:p>324</text:p>
            <text:p>大城鄉立幼兒園山腳分班</text:p>
            <text:p>賴怡婷20年教保服務人員</text:p>
          </table:table-cell>
          <table:table-cell table:style-name="ce40" office:value-type="string" calcext:value-type="string">
            <text:p>325</text:p>
            <text:p>領袖幼兒園</text:p>
            <text:p>楊子嫻10年教保服務人員</text:p>
          </table:table-cell>
          <table:table-cell table:style-name="ce40" office:value-type="string" calcext:value-type="string">
            <text:p>326</text:p>
            <text:p>天民幼兒園</text:p>
            <text:p>羅燕玲10年教保服務人員</text:p>
          </table:table-cell>
          <table:table-cell table:style-name="ce40" office:value-type="string" calcext:value-type="string">
            <text:p>327</text:p>
            <text:p>伸港鄉立幼兒園</text:p>
            <text:p>郭佳雯10年教保服務人員</text:p>
          </table:table-cell>
          <table:table-cell table:style-name="ce40" office:value-type="string" calcext:value-type="string">
            <text:p>328</text:p>
            <text:p>發現藝術幼兒園</text:p>
            <text:p>徐巧容10年教保服務人員</text:p>
          </table:table-cell>
          <table:table-cell table:style-name="ce40" office:value-type="string" calcext:value-type="string">
            <text:p>329</text:p>
            <text:p>和美鎮和美國民小學附設幼兒園</text:p>
            <text:p>林孟如10年教保服務人員</text:p>
          </table:table-cell>
          <table:table-cell table:style-name="ce40" office:value-type="string" calcext:value-type="string">
            <text:p>330</text:p>
            <text:p>田中鎮立幼兒園</text:p>
            <text:p>李婞綺10年教保服務人員</text:p>
          </table:table-cell>
          <table:table-cell table:style-name="ce40" office:value-type="string" calcext:value-type="string">
            <text:p>331</text:p>
            <text:p>寶貝樂幼兒園</text:p>
            <text:p>林紝蕙10年教保服務人員</text:p>
          </table:table-cell>
          <table:table-cell table:style-name="ce41"/>
          <table:table-cell table:style-name="ce37" office:value-type="float" office:value="4" calcext:value-type="float">
            <text:p>4</text:p>
          </table:table-cell>
          <table:table-cell table:style-name="ce40" office:value-type="string" calcext:value-type="string">
            <text:p>232</text:p>
            <text:p>彰興國民中學</text:p>
            <text:p>沈紀伶教師</text:p>
          </table:table-cell>
          <table:table-cell table:style-name="ce40" office:value-type="string" calcext:value-type="string">
            <text:p>233</text:p>
            <text:p>彰泰國民中學</text:p>
            <text:p>鄧冠明教師</text:p>
          </table:table-cell>
          <table:table-cell table:style-name="ce40" office:value-type="string" calcext:value-type="string">
            <text:p>234</text:p>
            <text:p>彰泰國民中學</text:p>
            <text:p>游千瑱教師</text:p>
          </table:table-cell>
          <table:table-cell table:style-name="ce40" office:value-type="string" calcext:value-type="string">
            <text:p>235</text:p>
            <text:p>信義國民中小學</text:p>
            <text:p>劉啟志教師</text:p>
          </table:table-cell>
          <table:table-cell table:style-name="ce40" office:value-type="string" calcext:value-type="string">
            <text:p>236</text:p>
            <text:p>花壇國民中學</text:p>
            <text:p>辜如玉教師</text:p>
          </table:table-cell>
          <table:table-cell table:style-name="ce40" office:value-type="string" calcext:value-type="string">
            <text:p>237</text:p>
            <text:p>秀水國民中學</text:p>
            <text:p>曹博勝教師</text:p>
          </table:table-cell>
          <table:table-cell table:style-name="ce40" office:value-type="string" calcext:value-type="string">
            <text:p>238</text:p>
            <text:p>秀水國民中學</text:p>
            <text:p>蔡博昆教師</text:p>
          </table:table-cell>
          <table:table-cell table:style-name="ce40" office:value-type="string" calcext:value-type="string">
            <text:p>239</text:p>
            <text:p>鹿港國民中學</text:p>
            <text:p>陳昱霖教師</text:p>
          </table:table-cell>
          <table:table-cell table:style-name="ce40" office:value-type="string" calcext:value-type="string">
            <text:p>240</text:p>
            <text:p>鹿港國民中學</text:p>
            <text:p>龔怡潔教師</text:p>
          </table:table-cell>
          <table:table-cell table:style-name="ce40" office:value-type="string" calcext:value-type="string">
            <text:p>241</text:p>
            <text:p>鹿港國民中學</text:p>
            <text:p>鄧德華教師</text:p>
          </table:table-cell>
          <table:table-cell table:number-columns-repeated="16361"/>
        </table:table-row>
        <table:table-row table:style-name="ro4">
          <table:table-cell table:style-name="ce37" office:value-type="float" office:value="5" calcext:value-type="float">
            <text:p>5</text:p>
          </table:table-cell>
          <table:table-cell table:style-name="ce40" office:value-type="string" calcext:value-type="string">
            <text:p>332</text:p>
            <text:p>青青幼兒園</text:p>
            <text:p>許妙香10年教保服務人員</text:p>
          </table:table-cell>
          <table:table-cell table:style-name="ce40" office:value-type="string" calcext:value-type="string">
            <text:p>333</text:p>
            <text:p>青青幼兒園</text:p>
            <text:p>許智燕10年教保服務人員</text:p>
          </table:table-cell>
          <table:table-cell table:style-name="ce40" office:value-type="string" calcext:value-type="string">
            <text:p>334</text:p>
            <text:p>大統幼兒園</text:p>
            <text:p>梁婉柔10年教保服務人員</text:p>
          </table:table-cell>
          <table:table-cell table:style-name="ce40" office:value-type="string" calcext:value-type="string">
            <text:p>335</text:p>
            <text:p>彰化市東芳國民小學附設幼兒園</text:p>
            <text:p>夏瑞雲10年教保服務人員</text:p>
          </table:table-cell>
          <table:table-cell table:style-name="ce40" office:value-type="string" calcext:value-type="string">
            <text:p>336</text:p>
            <text:p>立人幼兒園</text:p>
            <text:p>白亞捷10年教保服務人員</text:p>
          </table:table-cell>
          <table:table-cell table:style-name="ce40" office:value-type="string" calcext:value-type="string">
            <text:p>337</text:p>
            <text:p>耕新幼兒園</text:p>
            <text:p>蕭淑華教保服務人員</text:p>
          </table:table-cell>
          <table:table-cell table:style-name="ce40" office:value-type="string" calcext:value-type="string">
            <text:p>338</text:p>
            <text:p>育英非營利幼兒園</text:p>
            <text:p>洪慈敏教保服務人員</text:p>
          </table:table-cell>
          <table:table-cell table:style-name="ce40" office:value-type="string" calcext:value-type="string">
            <text:p>339</text:p>
            <text:p>二林鎮立幼兒園</text:p>
            <text:p>賴美玲教保服務人員</text:p>
          </table:table-cell>
          <table:table-cell table:style-name="ce40" office:value-type="string" calcext:value-type="string">
            <text:p>340</text:p>
            <text:p>芬園鄉立幼兒園</text:p>
            <text:p>賴品文教保服務人員</text:p>
          </table:table-cell>
          <table:table-cell table:style-name="ce40" office:value-type="string" calcext:value-type="string">
            <text:p>341</text:p>
            <text:p>鉅陽幼兒園</text:p>
            <text:p>廖素猷教保服務人員</text:p>
          </table:table-cell>
          <table:table-cell table:style-name="ce41"/>
          <table:table-cell table:style-name="ce37" office:value-type="float" office:value="5" calcext:value-type="float">
            <text:p>5</text:p>
          </table:table-cell>
          <table:table-cell table:style-name="ce40" office:value-type="string" calcext:value-type="string">
            <text:p>242</text:p>
            <text:p>明倫國民中學</text:p>
            <text:p>黃獻志教師</text:p>
          </table:table-cell>
          <table:table-cell table:style-name="ce40" office:value-type="string" calcext:value-type="string">
            <text:p>243</text:p>
            <text:p>明倫國民中學</text:p>
            <text:p>黃孟婷教師</text:p>
          </table:table-cell>
          <table:table-cell table:style-name="ce40" office:value-type="string" calcext:value-type="string">
            <text:p>244</text:p>
            <text:p>大同國民中學</text:p>
            <text:p>張文豪教師</text:p>
          </table:table-cell>
          <table:table-cell table:style-name="ce40" office:value-type="string" calcext:value-type="string">
            <text:p>245</text:p>
            <text:p>大同國民中學</text:p>
            <text:p>周宜民教師</text:p>
          </table:table-cell>
          <table:table-cell table:style-name="ce40" office:value-type="string" calcext:value-type="string">
            <text:p>246</text:p>
            <text:p>大同國民中學</text:p>
            <text:p>鄭昭信教師</text:p>
          </table:table-cell>
          <table:table-cell table:style-name="ce40" office:value-type="string" calcext:value-type="string">
            <text:p>247</text:p>
            <text:p>大同國民中學</text:p>
            <text:p>楊淑君教師</text:p>
          </table:table-cell>
          <table:table-cell table:style-name="ce40" office:value-type="string" calcext:value-type="string">
            <text:p>248</text:p>
            <text:p>大村國民中學</text:p>
            <text:p>游俊閔教師</text:p>
          </table:table-cell>
          <table:table-cell table:style-name="ce40" office:value-type="string" calcext:value-type="string">
            <text:p>249</text:p>
            <text:p>永靖國民中學</text:p>
            <text:p>李銀靜教師</text:p>
          </table:table-cell>
          <table:table-cell table:style-name="ce40" office:value-type="string" calcext:value-type="string">
            <text:p>250</text:p>
            <text:p>永靖國民中學</text:p>
            <text:p>蔡雅惠教師</text:p>
          </table:table-cell>
          <table:table-cell table:style-name="ce40" office:value-type="string" calcext:value-type="string">
            <text:p>251</text:p>
            <text:p>溪湖國民中學</text:p>
            <text:p>余岱璟教師</text:p>
          </table:table-cell>
          <table:table-cell table:number-columns-repeated="16361"/>
        </table:table-row>
        <table:table-row table:style-name="ro3">
          <table:table-cell table:style-name="ce37" office:value-type="float" office:value="6" calcext:value-type="float">
            <text:p>6</text:p>
          </table:table-cell>
          <table:table-cell table:style-name="ce40" office:value-type="string" calcext:value-type="string">
            <text:p>342</text:p>
            <text:p>昕鉅陽幼兒園</text:p>
            <text:p>曾雅芸教保服務人員</text:p>
          </table:table-cell>
          <table:table-cell table:style-name="ce40" office:value-type="string" calcext:value-type="string">
            <text:p>343</text:p>
            <text:p>昕鉅陽幼兒園</text:p>
            <text:p>林怡君教保服務人員</text:p>
          </table:table-cell>
          <table:table-cell table:style-name="ce40" office:value-type="string" calcext:value-type="string">
            <text:p>344</text:p>
            <text:p>萬來非營利幼兒園</text:p>
            <text:p>賴怡靜教保服務人員</text:p>
          </table:table-cell>
          <table:table-cell table:style-name="ce43" office:value-type="string" calcext:value-type="string">
            <text:p>345</text:p>
            <text:p>員林市立幼兒園</text:p>
            <text:p>顏奇品教保服務人員</text:p>
          </table:table-cell>
          <table:table-cell table:style-name="ce40" office:value-type="string" calcext:value-type="string">
            <text:p>346</text:p>
            <text:p>員林市立幼兒園鎮興分班</text:p>
            <text:p>謝佳珊教保服務人員</text:p>
          </table:table-cell>
          <table:table-cell table:style-name="ce40" office:value-type="string" calcext:value-type="string">
            <text:p>347</text:p>
            <text:p>聖保羅幼兒園</text:p>
            <text:p>黃珮雅教保服務人員</text:p>
          </table:table-cell>
          <table:table-cell table:style-name="ce40" office:value-type="string" calcext:value-type="string">
            <text:p>348</text:p>
            <text:p>福興鄉立幼兒園東區分班</text:p>
            <text:p>施麗君教保服務人員</text:p>
          </table:table-cell>
          <table:table-cell table:style-name="ce40" office:value-type="string" calcext:value-type="string">
            <text:p>349</text:p>
            <text:p>強森永靖幼兒園</text:p>
            <text:p>賴嬌媛教保服務人員</text:p>
          </table:table-cell>
          <table:table-cell table:style-name="ce40" office:value-type="string" calcext:value-type="string">
            <text:p>350</text:p>
            <text:p>大村鄉立幼兒園</text:p>
            <text:p>鄭惠月教保服務人員</text:p>
          </table:table-cell>
          <table:table-cell table:style-name="ce40" office:value-type="string" calcext:value-type="string">
            <text:p>351</text:p>
            <text:p>大村鄉立幼兒園</text:p>
            <text:p>陳秀秀教保服務人員</text:p>
          </table:table-cell>
          <table:table-cell table:style-name="ce45" office:value-type="string" calcext:value-type="string">
            <text:p>走</text:p>
            <text:p>道</text:p>
          </table:table-cell>
          <table:table-cell table:style-name="ce37" office:value-type="float" office:value="6" calcext:value-type="float">
            <text:p>6</text:p>
          </table:table-cell>
          <table:table-cell table:style-name="ce40" office:value-type="string" calcext:value-type="string">
            <text:p>252</text:p>
            <text:p>社頭國民中學</text:p>
            <text:p>汪育如教師</text:p>
          </table:table-cell>
          <table:table-cell table:style-name="ce40" office:value-type="string" calcext:value-type="string">
            <text:p>253</text:p>
            <text:p>社頭國民中學</text:p>
            <text:p>林孟柔教師</text:p>
          </table:table-cell>
          <table:table-cell table:style-name="ce40" office:value-type="string" calcext:value-type="string">
            <text:p>254</text:p>
            <text:p>二水國民中學</text:p>
            <text:p>蕭銘輝教師</text:p>
          </table:table-cell>
          <table:table-cell table:style-name="ce40" office:value-type="string" calcext:value-type="string">
            <text:p>255</text:p>
            <text:p>田尾國民中學</text:p>
            <text:p>吳璟篁教師</text:p>
          </table:table-cell>
          <table:table-cell table:style-name="ce40" office:value-type="string" calcext:value-type="string">
            <text:p>256</text:p>
            <text:p>竹塘國民中學</text:p>
            <text:p>蔡瓊姿教師</text:p>
          </table:table-cell>
          <table:table-cell table:style-name="ce40" office:value-type="string" calcext:value-type="string">
            <text:p>257</text:p>
            <text:p>竹塘國民中學</text:p>
            <text:p>李佳賢教師</text:p>
          </table:table-cell>
          <table:table-cell table:style-name="ce40" office:value-type="string" calcext:value-type="string">
            <text:p>258</text:p>
            <text:p>竹塘國民中學</text:p>
            <text:p>周昉蓉教師</text:p>
          </table:table-cell>
          <table:table-cell table:style-name="ce40" office:value-type="string" calcext:value-type="string">
            <text:p>259</text:p>
            <text:p>草湖國民中學</text:p>
            <text:p>劉韋廷教師</text:p>
          </table:table-cell>
          <table:table-cell table:style-name="ce40" office:value-type="string" calcext:value-type="string">
            <text:p>260</text:p>
            <text:p>彰化巿中山國民小學</text:p>
            <text:p>施敏惠教師</text:p>
          </table:table-cell>
          <table:table-cell table:style-name="ce40" office:value-type="string" calcext:value-type="string">
            <text:p>261</text:p>
            <text:p>彰化巿平和國民小學</text:p>
            <text:p>施珊綿教師</text:p>
          </table:table-cell>
          <table:table-cell table:number-columns-repeated="16361"/>
        </table:table-row>
        <table:table-row table:style-name="ro5">
          <table:table-cell table:style-name="ce37" office:value-type="float" office:value="7" calcext:value-type="float">
            <text:p>7</text:p>
          </table:table-cell>
          <table:table-cell table:style-name="ce40" office:value-type="string" calcext:value-type="string">
            <text:p>352</text:p>
            <text:p>聖保羅幼兒園</text:p>
            <text:p>鄭塏蓓教保服務人員</text:p>
          </table:table-cell>
          <table:table-cell table:style-name="ce40" office:value-type="string" calcext:value-type="string">
            <text:p>353</text:p>
            <text:p>線西鄉立幼兒園</text:p>
            <text:p>胡心苗教保服務人員</text:p>
          </table:table-cell>
          <table:table-cell table:style-name="ce40" office:value-type="string" calcext:value-type="string">
            <text:p>354</text:p>
            <text:p>永靖鄉立幼兒園</text:p>
            <text:p>劉淑芳教保服務人員</text:p>
          </table:table-cell>
          <table:table-cell table:style-name="ce40" office:value-type="string" calcext:value-type="string">
            <text:p>355</text:p>
            <text:p>溪湖鎮立幼兒園</text:p>
            <text:p>黃璿芳教保服務人員</text:p>
          </table:table-cell>
          <table:table-cell table:style-name="ce40" office:value-type="string" calcext:value-type="string">
            <text:p>356</text:p>
            <text:p>溪湖鎮立幼兒園</text:p>
            <text:p>許育妮教保服務人員</text:p>
          </table:table-cell>
          <table:table-cell table:style-name="ce40" office:value-type="string" calcext:value-type="string">
            <text:p>357</text:p>
            <text:p>強森幼兒園</text:p>
            <text:p>張維庭教保服務人員</text:p>
          </table:table-cell>
          <table:table-cell table:style-name="ce40" office:value-type="string" calcext:value-type="string">
            <text:p>358</text:p>
            <text:p>芝麻街幼兒園</text:p>
            <text:p>藍偵云教保服務人員</text:p>
          </table:table-cell>
          <table:table-cell table:style-name="ce40" office:value-type="string" calcext:value-type="string">
            <text:p>359</text:p>
            <text:p>二水鄉立幼兒園</text:p>
            <text:p>蘇郁涵教保服務人員</text:p>
          </table:table-cell>
          <table:table-cell table:style-name="ce40" office:value-type="string" calcext:value-type="string">
            <text:p>360</text:p>
            <text:p>小天使幼兒園</text:p>
            <text:p>林菁慧教保服務人員</text:p>
          </table:table-cell>
          <table:table-cell table:style-name="ce40" office:value-type="string" calcext:value-type="string">
            <text:p>361</text:p>
            <text:p>小天使幼兒園</text:p>
            <text:p>陳怡靜教保服務人員</text:p>
          </table:table-cell>
          <table:table-cell table:style-name="ce41"/>
          <table:table-cell table:style-name="ce37" office:value-type="float" office:value="7" calcext:value-type="float">
            <text:p>7</text:p>
          </table:table-cell>
          <table:table-cell table:style-name="ce40" office:value-type="string" calcext:value-type="string">
            <text:p>262</text:p>
            <text:p>信義國民中小學</text:p>
            <text:p>陳鈺馨教師</text:p>
          </table:table-cell>
          <table:table-cell table:style-name="ce40" office:value-type="string" calcext:value-type="string">
            <text:p>263</text:p>
            <text:p>彰化巿大成國民小學</text:p>
            <text:p>蔡珮君教師</text:p>
          </table:table-cell>
          <table:table-cell table:style-name="ce40" office:value-type="string" calcext:value-type="string">
            <text:p>264</text:p>
            <text:p>彰化巿大成國民小學</text:p>
            <text:p>林冠佑教師</text:p>
          </table:table-cell>
          <table:table-cell table:style-name="ce40" office:value-type="string" calcext:value-type="string">
            <text:p>265</text:p>
            <text:p>花壇鄉三春國民小學</text:p>
            <text:p>吳雅齡教師</text:p>
          </table:table-cell>
          <table:table-cell table:style-name="ce40" office:value-type="string" calcext:value-type="string">
            <text:p>266</text:p>
            <text:p>花壇鄉白沙國民小學</text:p>
            <text:p>蘇靖雯教師</text:p>
          </table:table-cell>
          <table:table-cell table:style-name="ce40" office:value-type="string" calcext:value-type="string">
            <text:p>267</text:p>
            <text:p>花壇鄉白沙國民小學</text:p>
            <text:p>唐毓媛教師</text:p>
          </table:table-cell>
          <table:table-cell table:style-name="ce40" office:value-type="string" calcext:value-type="string">
            <text:p>268</text:p>
            <text:p>和美鎮培英國民小學</text:p>
            <text:p>左紹白教師</text:p>
          </table:table-cell>
          <table:table-cell table:style-name="ce40" office:value-type="string" calcext:value-type="string">
            <text:p>269</text:p>
            <text:p>伸港鄉大同國民小學</text:p>
            <text:p>張怡雯教師</text:p>
          </table:table-cell>
          <table:table-cell table:style-name="ce40" office:value-type="string" calcext:value-type="string">
            <text:p>270</text:p>
            <text:p>鹿港鎮鹿港國民小學</text:p>
            <text:p>王郡儀教師</text:p>
          </table:table-cell>
          <table:table-cell table:style-name="ce40" office:value-type="string" calcext:value-type="string">
            <text:p>271</text:p>
            <text:p>鹿港鎮頂番國民小學</text:p>
            <text:p>謝欣吟教師</text:p>
          </table:table-cell>
          <table:table-cell table:number-columns-repeated="16361"/>
        </table:table-row>
        <table:table-row table:style-name="ro5">
          <table:table-cell table:style-name="ce37" office:value-type="float" office:value="8" calcext:value-type="float">
            <text:p>8</text:p>
          </table:table-cell>
          <table:table-cell table:style-name="ce40" office:value-type="string" calcext:value-type="string">
            <text:p>362</text:p>
            <text:p>社頭鄉立幼兒園</text:p>
            <text:p>黃小玲教保服務人員</text:p>
          </table:table-cell>
          <table:table-cell table:style-name="ce40" office:value-type="string" calcext:value-type="string">
            <text:p>363</text:p>
            <text:p>秀水鄉立幼兒園</text:p>
            <text:p>陳玟瑀教保服務人員</text:p>
          </table:table-cell>
          <table:table-cell table:style-name="ce40" office:value-type="string" calcext:value-type="string">
            <text:p>364</text:p>
            <text:p>芬園鄉立幼兒園</text:p>
            <text:p>林金美教保服務人員</text:p>
          </table:table-cell>
          <table:table-cell table:style-name="ce40" office:value-type="string" calcext:value-type="string">
            <text:p>365</text:p>
            <text:p>田中鎮立幼兒園</text:p>
            <text:p>何芯慧教保服務人員</text:p>
          </table:table-cell>
          <table:table-cell table:style-name="ce40" office:value-type="string" calcext:value-type="string">
            <text:p>366</text:p>
            <text:p>平和非營利幼兒園</text:p>
            <text:p>陳婉玲教保服務人員</text:p>
          </table:table-cell>
          <table:table-cell table:style-name="ce40" office:value-type="string" calcext:value-type="string">
            <text:p>367</text:p>
            <text:p>名威幼兒園</text:p>
            <text:p>劉玫君教保服務人員</text:p>
          </table:table-cell>
          <table:table-cell table:style-name="ce40" office:value-type="string" calcext:value-type="string">
            <text:p>368</text:p>
            <text:p>名威幼兒園</text:p>
            <text:p>劉凱綺教保服務人員</text:p>
          </table:table-cell>
          <table:table-cell table:style-name="ce40" office:value-type="string" calcext:value-type="string">
            <text:p>369</text:p>
            <text:p>竹塘鄉立幼兒園</text:p>
            <text:p>陳雅雯教保服務人員</text:p>
          </table:table-cell>
          <table:table-cell table:style-name="ce40" office:value-type="string" calcext:value-type="string">
            <text:p>370</text:p>
            <text:p>北斗鎮立幼兒園</text:p>
            <text:p>陳姵樺教保服務人員</text:p>
          </table:table-cell>
          <table:table-cell table:style-name="ce40" office:value-type="string" calcext:value-type="string">
            <text:p>371</text:p>
            <text:p>劍聲幼兒園</text:p>
            <text:p>柯青玉教保服務人員</text:p>
          </table:table-cell>
          <table:table-cell table:style-name="ce41"/>
          <table:table-cell table:style-name="ce37" office:value-type="float" office:value="8" calcext:value-type="float">
            <text:p>8</text:p>
          </table:table-cell>
          <table:table-cell table:style-name="ce40" office:value-type="string" calcext:value-type="string">
            <text:p>272</text:p>
            <text:p>鹿江國際中小學</text:p>
            <text:p>唐進豐教師</text:p>
          </table:table-cell>
          <table:table-cell table:style-name="ce40" office:value-type="string" calcext:value-type="string">
            <text:p>273</text:p>
            <text:p>福興鄉永豐國民小學</text:p>
            <text:p>蔡佳曄教師</text:p>
          </table:table-cell>
          <table:table-cell table:style-name="ce40" office:value-type="string" calcext:value-type="string">
            <text:p>274</text:p>
            <text:p>秀水鄉馬興國民小學</text:p>
            <text:p>林麗雀教師</text:p>
          </table:table-cell>
          <table:table-cell table:style-name="ce40" office:value-type="string" calcext:value-type="string">
            <text:p>275</text:p>
            <text:p>秀水鄉明正國民小學</text:p>
            <text:p>李怡玲教師</text:p>
          </table:table-cell>
          <table:table-cell table:style-name="ce40" office:value-type="string" calcext:value-type="string">
            <text:p>276</text:p>
            <text:p>溪湖鎮湖東國民小學</text:p>
            <text:p>劉千慧教師</text:p>
          </table:table-cell>
          <table:table-cell table:style-name="ce40" office:value-type="string" calcext:value-type="string">
            <text:p>277</text:p>
            <text:p>溪湖鎮湖北國民小學</text:p>
            <text:p>鄭敬達教師</text:p>
          </table:table-cell>
          <table:table-cell table:style-name="ce40" office:value-type="string" calcext:value-type="string">
            <text:p>278</text:p>
            <text:p>溪湖鎮湖北國民小學</text:p>
            <text:p>林冠吟教師</text:p>
          </table:table-cell>
          <table:table-cell table:style-name="ce40" office:value-type="string" calcext:value-type="string">
            <text:p>279</text:p>
            <text:p>溪湖鎮湖北國民小學</text:p>
            <text:p>江欣穎教師</text:p>
          </table:table-cell>
          <table:table-cell table:style-name="ce40" office:value-type="string" calcext:value-type="string">
            <text:p>280</text:p>
            <text:p>員林巿員林國民小學</text:p>
            <text:p>陳映伶教師</text:p>
          </table:table-cell>
          <table:table-cell table:style-name="ce40" office:value-type="string" calcext:value-type="string">
            <text:p>281</text:p>
            <text:p>員林巿員林國民小學</text:p>
            <text:p>譚艾倫教師</text:p>
          </table:table-cell>
          <table:table-cell table:number-columns-repeated="16361"/>
        </table:table-row>
        <table:table-row table:style-name="ro5">
          <table:table-cell table:style-name="ce37" office:value-type="float" office:value="9" calcext:value-type="float">
            <text:p>9</text:p>
          </table:table-cell>
          <table:table-cell table:style-name="ce40" office:value-type="string" calcext:value-type="string">
            <text:p>372</text:p>
            <text:p>小叮噹幼兒園</text:p>
            <text:p>陳詩婷教保服務人員</text:p>
          </table:table-cell>
          <table:table-cell table:style-name="ce40" office:value-type="string" calcext:value-type="string">
            <text:p>373</text:p>
            <text:p>大榮非營利幼兒園</text:p>
            <text:p>邱淑娟教保服務人員</text:p>
          </table:table-cell>
          <table:table-cell table:style-name="ce40" office:value-type="string" calcext:value-type="string">
            <text:p>374</text:p>
            <text:p>領袖幼兒園</text:p>
            <text:p>鄭鈺蒨教保服務人員</text:p>
          </table:table-cell>
          <table:table-cell table:style-name="ce40" office:value-type="string" calcext:value-type="string">
            <text:p>375</text:p>
            <text:p>精英幼兒園</text:p>
            <text:p>張雅淳教保服務人員</text:p>
          </table:table-cell>
          <table:table-cell table:style-name="ce40" office:value-type="string" calcext:value-type="string">
            <text:p>376</text:p>
            <text:p>理想園幼兒園</text:p>
            <text:p>謝惠淇教保服務人員</text:p>
          </table:table-cell>
          <table:table-cell table:style-name="ce40" office:value-type="string" calcext:value-type="string">
            <text:p>377</text:p>
            <text:p>福興文開幼兒園</text:p>
            <text:p>周詠珊教保服務人員</text:p>
          </table:table-cell>
          <table:table-cell table:style-name="ce40" office:value-type="string" calcext:value-type="string">
            <text:p>378</text:p>
            <text:p>福興文開幼兒園</text:p>
            <text:p>鄭宇真教保服務人員</text:p>
          </table:table-cell>
          <table:table-cell table:style-name="ce40" office:value-type="string" calcext:value-type="string">
            <text:p>379</text:p>
            <text:p>文揚幼兒園</text:p>
            <text:p>吳沛淇教保服務人員</text:p>
          </table:table-cell>
          <table:table-cell table:style-name="ce40" office:value-type="string" calcext:value-type="string">
            <text:p>380</text:p>
            <text:p>花壇鄉立幼兒園</text:p>
            <text:p>曾婉如教保服務人員</text:p>
          </table:table-cell>
          <table:table-cell table:style-name="ce40" office:value-type="string" calcext:value-type="string">
            <text:p>381</text:p>
            <text:p>私立鵝媽媽幼兒園</text:p>
            <text:p>闕佳玉教保服務人員</text:p>
          </table:table-cell>
          <table:table-cell table:style-name="ce41"/>
          <table:table-cell table:style-name="ce37" office:value-type="float" office:value="9" calcext:value-type="float">
            <text:p>9</text:p>
          </table:table-cell>
          <table:table-cell table:style-name="ce40" office:value-type="string" calcext:value-type="string">
            <text:p>282</text:p>
            <text:p>員林巿僑信國民小學</text:p>
            <text:p>郭珍杏教師</text:p>
          </table:table-cell>
          <table:table-cell table:style-name="ce40" office:value-type="string" calcext:value-type="string">
            <text:p>283</text:p>
            <text:p>員林巿饒明國民小學</text:p>
            <text:p>林美鳳教師</text:p>
          </table:table-cell>
          <table:table-cell table:style-name="ce40" office:value-type="string" calcext:value-type="string">
            <text:p>284</text:p>
            <text:p>大村鄉大西國民小學</text:p>
            <text:p>洪郁雯教師</text:p>
          </table:table-cell>
          <table:table-cell table:style-name="ce40" office:value-type="string" calcext:value-type="string">
            <text:p>285</text:p>
            <text:p>永靖鄉永靖國民小學</text:p>
            <text:p>陳明全教師</text:p>
          </table:table-cell>
          <table:table-cell table:style-name="ce40" office:value-type="string" calcext:value-type="string">
            <text:p>286</text:p>
            <text:p>田中鎮新民國民小學</text:p>
            <text:p>詹益樑教師</text:p>
          </table:table-cell>
          <table:table-cell table:style-name="ce40" office:value-type="string" calcext:value-type="string">
            <text:p>287</text:p>
            <text:p>田中鎮新民國民小學</text:p>
            <text:p>陳閔祺教師</text:p>
          </table:table-cell>
          <table:table-cell table:style-name="ce40" office:value-type="string" calcext:value-type="string">
            <text:p>288</text:p>
            <text:p>田中鎮新民國民小學</text:p>
            <text:p>楊孟蓉教師</text:p>
          </table:table-cell>
          <table:table-cell table:style-name="ce40" office:value-type="string" calcext:value-type="string">
            <text:p>289</text:p>
            <text:p>社頭鄉社頭國民小學</text:p>
            <text:p>石有男教師</text:p>
          </table:table-cell>
          <table:table-cell table:style-name="ce40" office:value-type="string" calcext:value-type="string">
            <text:p>290</text:p>
            <text:p>社頭鄉社頭國民小學</text:p>
            <text:p>吳麗芬教師</text:p>
          </table:table-cell>
          <table:table-cell table:style-name="ce40" office:value-type="string" calcext:value-type="string">
            <text:p>291</text:p>
            <text:p>社頭鄉社頭國民小學</text:p>
            <text:p>莊舜如教師</text:p>
          </table:table-cell>
          <table:table-cell table:number-columns-repeated="16361"/>
        </table:table-row>
        <table:table-row table:style-name="ro5">
          <table:table-cell table:style-name="ce37" office:value-type="float" office:value="10" calcext:value-type="float">
            <text:p>10</text:p>
          </table:table-cell>
          <table:table-cell table:style-name="ce40" office:value-type="string" calcext:value-type="string">
            <text:p>382</text:p>
            <text:p>芝麻街大村幼兒園</text:p>
            <text:p>陳姵君教保服務人員</text:p>
          </table:table-cell>
          <table:table-cell table:style-name="ce40" office:value-type="string" calcext:value-type="string">
            <text:p>383</text:p>
            <text:p>彰師大幼兒園</text:p>
            <text:p>陳乙蘋教保服務人員</text:p>
          </table:table-cell>
          <table:table-cell table:style-name="ce40" office:value-type="string" calcext:value-type="string">
            <text:p>384</text:p>
            <text:p>博思特幼兒園</text:p>
            <text:p>黃郁茜教保服務人員</text:p>
          </table:table-cell>
          <table:table-cell table:style-name="ce40" office:value-type="string" calcext:value-type="string">
            <text:p>385</text:p>
            <text:p>哈羅蒙特梭利幼兒園</text:p>
            <text:p>詹惠琳教保服務人員</text:p>
          </table:table-cell>
          <table:table-cell table:style-name="ce40" office:value-type="string" calcext:value-type="string">
            <text:p>386</text:p>
            <text:p>米强生幼兒園</text:p>
            <text:p>張靜慧教保服務人員</text:p>
          </table:table-cell>
          <table:table-cell table:style-name="ce40" office:value-type="string" calcext:value-type="string">
            <text:p>387</text:p>
            <text:p>大村鄉大村國民小學</text:p>
            <text:p>江曉萍教教師</text:p>
          </table:table-cell>
          <table:table-cell table:style-name="ce40" office:value-type="string" calcext:value-type="string">
            <text:p>388</text:p>
            <text:p>和美鎮和美國民小學</text:p>
            <text:p>洪瑩娟教教師</text:p>
          </table:table-cell>
          <table:table-cell table:style-name="ce40" table:number-columns-repeated="3"/>
          <table:table-cell table:style-name="ce41"/>
          <table:table-cell table:style-name="ce37" office:value-type="float" office:value="10" calcext:value-type="float">
            <text:p>10</text:p>
          </table:table-cell>
          <table:table-cell table:style-name="ce40" office:value-type="string" calcext:value-type="string">
            <text:p>292</text:p>
            <text:p>北斗鎮大新國民小學</text:p>
            <text:p>陳民中教師</text:p>
          </table:table-cell>
          <table:table-cell table:style-name="ce40" office:value-type="string" calcext:value-type="string">
            <text:p>293</text:p>
            <text:p>北斗鎮大新國民小學</text:p>
            <text:p>陳淑慈教師</text:p>
          </table:table-cell>
          <table:table-cell table:style-name="ce40" office:value-type="string" calcext:value-type="string">
            <text:p>294</text:p>
            <text:p>田尾鄉陸豐國民小學</text:p>
            <text:p>陳柏華校長</text:p>
          </table:table-cell>
          <table:table-cell table:style-name="ce40" office:value-type="string" calcext:value-type="string">
            <text:p>295</text:p>
            <text:p>大城鄉大城國民小學</text:p>
            <text:p>陳啓川校長</text:p>
          </table:table-cell>
          <table:table-cell table:style-name="ce40" office:value-type="string" calcext:value-type="string">
            <text:p>296</text:p>
            <text:p>竹塘鄉竹塘國民小學</text:p>
            <text:p>張淑慧教師</text:p>
          </table:table-cell>
          <table:table-cell table:style-name="ce40" office:value-type="string" calcext:value-type="string">
            <text:p>297</text:p>
            <text:p>鹿港鎮鹿港國民小學</text:p>
            <text:p>王郡儀教師</text:p>
          </table:table-cell>
          <table:table-cell table:style-name="ce40" office:value-type="string" calcext:value-type="string">
            <text:p>298</text:p>
            <text:p>國立彰化特殊教育學校</text:p>
            <text:p>郭薇茜教師</text:p>
          </table:table-cell>
          <table:table-cell table:style-name="ce40" office:value-type="string" calcext:value-type="string">
            <text:p>299</text:p>
            <text:p>田中鎮新民國民小學</text:p>
            <text:p>程艶卿20年護理人員</text:p>
          </table:table-cell>
          <table:table-cell table:style-name="ce40" office:value-type="string" calcext:value-type="string">
            <text:p>300</text:p>
            <text:p>彰化市大成國民小學</text:p>
            <text:p>沈美茜20年護理人員</text:p>
          </table:table-cell>
          <table:table-cell table:style-name="ce40" office:value-type="string" calcext:value-type="string">
            <text:p>301</text:p>
            <text:p>彰化市國聖國民小學</text:p>
            <text:p>蕭美惠護理人員</text:p>
          </table:table-cell>
          <table:table-cell table:number-columns-repeated="16361"/>
        </table:table-row>
        <table:table-row table:style-name="ro6">
          <table:table-cell table:style-name="ce38"/>
          <table:table-cell table:style-name="ce41" table:number-columns-repeated="4"/>
          <table:table-cell table:style-name="ce45" office:value-type="string" calcext:value-type="string">
            <text:p>走道</text:p>
          </table:table-cell>
          <table:table-cell table:style-name="ce41" table:number-columns-repeated="6"/>
          <table:table-cell table:style-name="ce38" table:number-columns-repeated="5"/>
          <table:table-cell table:style-name="ce45" office:value-type="string" calcext:value-type="string">
            <text:p>走道</text:p>
          </table:table-cell>
          <table:table-cell table:style-name="ce38" table:number-columns-repeated="5"/>
          <table:table-cell table:number-columns-repeated="16361"/>
        </table:table-row>
        <table:table-row table:style-name="ro1">
          <table:table-cell/>
          <table:table-cell table:style-name="ce42" table:number-columns-repeated="4"/>
          <table:table-cell table:style-name="ce46" office:value-type="string" calcext:value-type="string">
            <text:p>第二區</text:p>
          </table:table-cell>
          <table:table-cell table:style-name="ce42" table:number-columns-repeated="5"/>
          <table:table-cell table:style-name="ce48"/>
          <table:table-cell/>
          <table:table-cell table:style-name="ce50" table:number-columns-repeated="4"/>
          <table:table-cell table:style-name="ce52" office:value-type="string" calcext:value-type="string">
            <text:p>第一區</text:p>
          </table:table-cell>
          <table:table-cell table:style-name="ce50" table:number-columns-repeated="5"/>
          <table:table-cell table:number-columns-repeated="16361"/>
        </table:table-row>
        <table:table-row table:style-name="ro2"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37" office:value-type="float" office:value="5" calcext:value-type="float">
            <text:p>5</text:p>
          </table:table-cell>
          <table:table-cell table:style-name="ce37" office:value-type="float" office:value="6" calcext:value-type="float">
            <text:p>6</text:p>
          </table:table-cell>
          <table:table-cell table:style-name="ce37" office:value-type="float" office:value="7" calcext:value-type="float">
            <text:p>7</text:p>
          </table:table-cell>
          <table:table-cell table:style-name="ce37" office:value-type="float" office:value="8" calcext:value-type="float">
            <text:p>8</text:p>
          </table:table-cell>
          <table:table-cell table:style-name="ce37" office:value-type="float" office:value="9" calcext:value-type="float">
            <text:p>9</text:p>
          </table:table-cell>
          <table:table-cell table:style-name="ce37" office:value-type="float" office:value="10" calcext:value-type="float">
            <text:p>10</text:p>
          </table:table-cell>
          <table:table-cell table:style-name="ce38"/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37" office:value-type="float" office:value="3" calcext:value-type="float">
            <text:p>3</text:p>
          </table:table-cell>
          <table:table-cell table:style-name="ce37" office:value-type="float" office:value="4" calcext:value-type="float">
            <text:p>4</text:p>
          </table:table-cell>
          <table:table-cell table:style-name="ce37" office:value-type="float" office:value="5" calcext:value-type="float">
            <text:p>5</text:p>
          </table:table-cell>
          <table:table-cell table:style-name="ce37" office:value-type="float" office:value="6" calcext:value-type="float">
            <text:p>6</text:p>
          </table:table-cell>
          <table:table-cell table:style-name="ce37" office:value-type="float" office:value="7" calcext:value-type="float">
            <text:p>7</text:p>
          </table:table-cell>
          <table:table-cell table:style-name="ce37" office:value-type="float" office:value="8" calcext:value-type="float">
            <text:p>8</text:p>
          </table:table-cell>
          <table:table-cell table:style-name="ce37" office:value-type="float" office:value="9" calcext:value-type="float">
            <text:p>9</text:p>
          </table:table-cell>
          <table:table-cell table:style-name="ce37" office:value-type="float" office:value="10" calcext:value-type="float">
            <text:p>10</text:p>
          </table:table-cell>
          <table:table-cell table:number-columns-repeated="16361"/>
        </table:table-row>
        <table:table-row table:style-name="ro7">
          <table:table-cell table:style-name="ce37" office:value-type="float" office:value="1" calcext:value-type="float">
            <text:p>1</text:p>
          </table:table-cell>
          <table:table-cell table:style-name="ce40" office:value-type="string" calcext:value-type="string">
            <text:p>102</text:p>
            <text:p>彰化巿平和國民小學</text:p>
            <text:p>謝幸核教師</text:p>
          </table:table-cell>
          <table:table-cell table:style-name="ce40" office:value-type="string" calcext:value-type="string">
            <text:p>103</text:p>
            <text:p>彰化巿平和國民小學</text:p>
            <text:p>林靜遠教師</text:p>
          </table:table-cell>
          <table:table-cell table:style-name="ce40" office:value-type="string" calcext:value-type="string">
            <text:p>104</text:p>
            <text:p>彰化巿平和國民小學</text:p>
            <text:p>李虹慧教師</text:p>
          </table:table-cell>
          <table:table-cell table:style-name="ce40" office:value-type="string" calcext:value-type="string">
            <text:p>105</text:p>
            <text:p>彰化巿南郭國民小學</text:p>
            <text:p>徐靜雯教師</text:p>
          </table:table-cell>
          <table:table-cell table:style-name="ce40" office:value-type="string" calcext:value-type="string">
            <text:p>106</text:p>
            <text:p>彰化巿南郭國民小學</text:p>
            <text:p>陳江圳教師</text:p>
          </table:table-cell>
          <table:table-cell table:style-name="ce40" office:value-type="string" calcext:value-type="string">
            <text:p>107</text:p>
            <text:p>彰化巿東芳國民小學</text:p>
            <text:p>李秀雯教師</text:p>
          </table:table-cell>
          <table:table-cell table:style-name="ce47" office:value-type="string" calcext:value-type="string">
            <text:p>108</text:p>
            <text:p>彰化縣立信義國民中小學</text:p>
            <text:p>顏婉幸教師</text:p>
          </table:table-cell>
          <table:table-cell table:style-name="ce47" office:value-type="string" calcext:value-type="string">
            <text:p>109</text:p>
            <text:p>彰化縣立信義國民中小學</text:p>
            <text:p>柯政利教師</text:p>
          </table:table-cell>
          <table:table-cell table:style-name="ce40" office:value-type="string" calcext:value-type="string">
            <text:p>110</text:p>
            <text:p>彰化巿大竹國民小學</text:p>
            <text:p>謝淯婷教師</text:p>
          </table:table-cell>
          <table:table-cell table:style-name="ce40" office:value-type="string" calcext:value-type="string">
            <text:p>111</text:p>
            <text:p>彰化巿忠孝國民小學</text:p>
            <text:p>劉俊志教師</text:p>
          </table:table-cell>
          <table:table-cell table:style-name="ce38"/>
          <table:table-cell table:style-name="ce37" office:value-type="float" office:value="1" calcext:value-type="float">
            <text:p>1</text:p>
          </table:table-cell>
          <table:table-cell table:style-name="ce40" office:value-type="string" calcext:value-type="string">
            <text:p>1</text:p>
            <text:p>員林國民中學</text:p>
            <text:p>劉仁傑校長</text:p>
          </table:table-cell>
          <table:table-cell table:style-name="ce40" office:value-type="string" calcext:value-type="string">
            <text:p>2</text:p>
            <text:p>福興鄉管嶼國民小學</text:p>
            <text:p>刁明政教師</text:p>
          </table:table-cell>
          <table:table-cell table:style-name="ce40" office:value-type="string" calcext:value-type="string">
            <text:p>3</text:p>
            <text:p>彰化巿南郭國民小學</text:p>
            <text:p>王春堎校長</text:p>
          </table:table-cell>
          <table:table-cell table:style-name="ce40" office:value-type="string" calcext:value-type="string">
            <text:p>4</text:p>
            <text:p>社頭鄉社頭國民小學</text:p>
            <text:p>吳明德校長</text:p>
          </table:table-cell>
          <table:table-cell table:style-name="ce40" office:value-type="string" calcext:value-type="string">
            <text:p>5</text:p>
            <text:p>彰化巿大成國民小學</text:p>
            <text:p>梁嘉茜教師</text:p>
          </table:table-cell>
          <table:table-cell table:style-name="ce40" office:value-type="string" calcext:value-type="string">
            <text:p>6</text:p>
            <text:p>彰化巿大成國民小學</text:p>
            <text:p>許培英教師</text:p>
          </table:table-cell>
          <table:table-cell table:style-name="ce40" office:value-type="string" calcext:value-type="string">
            <text:p>7</text:p>
            <text:p>鹿港鎮草港國民小學</text:p>
            <text:p>陳永男教師</text:p>
          </table:table-cell>
          <table:table-cell table:style-name="ce40" office:value-type="string" calcext:value-type="string">
            <text:p>8</text:p>
            <text:p>員林巿靜修國民小學</text:p>
            <text:p>蘇沛盈教師</text:p>
          </table:table-cell>
          <table:table-cell table:style-name="ce40" office:value-type="string" calcext:value-type="string">
            <text:p>9</text:p>
            <text:p>北斗鎮萬來國民小學</text:p>
            <text:p>鄭文帆教師</text:p>
          </table:table-cell>
          <table:table-cell table:style-name="ce40" office:value-type="string" calcext:value-type="string">
            <text:p>10</text:p>
            <text:p>溪湖高級中學</text:p>
            <text:p>楊傳益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2" calcext:value-type="float">
            <text:p>2</text:p>
          </table:table-cell>
          <table:table-cell table:style-name="ce40" office:value-type="string" calcext:value-type="string">
            <text:p>112</text:p>
            <text:p>彰化巿忠孝國民小學</text:p>
            <text:p>吳昆達教師</text:p>
          </table:table-cell>
          <table:table-cell table:style-name="ce40" office:value-type="string" calcext:value-type="string">
            <text:p>113</text:p>
            <text:p>彰化巿忠孝國民小學</text:p>
            <text:p>林玉敏教師</text:p>
          </table:table-cell>
          <table:table-cell table:style-name="ce40" office:value-type="string" calcext:value-type="string">
            <text:p>114</text:p>
            <text:p>彰化巿忠孝國民小學</text:p>
            <text:p>林晉任教師</text:p>
          </table:table-cell>
          <table:table-cell table:style-name="ce40" office:value-type="string" calcext:value-type="string">
            <text:p>115</text:p>
            <text:p>彰化巿忠孝國民小學</text:p>
            <text:p>林穎欣教師</text:p>
          </table:table-cell>
          <table:table-cell table:style-name="ce40" office:value-type="string" calcext:value-type="string">
            <text:p>116</text:p>
            <text:p>彰化巿大成國民小學</text:p>
            <text:p>侯錫坤教師</text:p>
          </table:table-cell>
          <table:table-cell table:style-name="ce40" office:value-type="string" calcext:value-type="string">
            <text:p>117</text:p>
            <text:p>芬園鄉同安國民小學</text:p>
            <text:p>楊青澤教師</text:p>
          </table:table-cell>
          <table:table-cell table:style-name="ce40" office:value-type="string" calcext:value-type="string">
            <text:p>118</text:p>
            <text:p>芬園鄉茄荖國民小學</text:p>
            <text:p>吳振宇 教師</text:p>
          </table:table-cell>
          <table:table-cell table:style-name="ce40" office:value-type="string" calcext:value-type="string">
            <text:p>119</text:p>
            <text:p>芬園鄉茄荖國民小學</text:p>
            <text:p>林明儀教師</text:p>
          </table:table-cell>
          <table:table-cell table:style-name="ce40" office:value-type="string" calcext:value-type="string">
            <text:p>120</text:p>
            <text:p>芬園鄉茄荖國民小學</text:p>
            <text:p>林明皇教師</text:p>
          </table:table-cell>
          <table:table-cell table:style-name="ce40" office:value-type="string" calcext:value-type="string">
            <text:p>121</text:p>
            <text:p>花壇鄉花壇國民小學</text:p>
            <text:p>李玉瀅教師</text:p>
          </table:table-cell>
          <table:table-cell table:style-name="ce38"/>
          <table:table-cell table:style-name="ce37" office:value-type="float" office:value="2" calcext:value-type="float">
            <text:p>2</text:p>
          </table:table-cell>
          <table:table-cell table:style-name="ce40" office:value-type="string" calcext:value-type="string">
            <text:p>11</text:p>
            <text:p>溪湖高級中學</text:p>
            <text:p>蔡秀娥教師</text:p>
          </table:table-cell>
          <table:table-cell table:style-name="ce40" office:value-type="string" calcext:value-type="string">
            <text:p>12</text:p>
            <text:p>彰師附工</text:p>
            <text:p>陳俊焜教師</text:p>
          </table:table-cell>
          <table:table-cell table:style-name="ce40" office:value-type="string" calcext:value-type="string">
            <text:p>13</text:p>
            <text:p>彰師附工</text:p>
            <text:p>陳崇彥教師</text:p>
          </table:table-cell>
          <table:table-cell table:style-name="ce40" office:value-type="string" calcext:value-type="string">
            <text:p>14</text:p>
            <text:p>彰師附工</text:p>
            <text:p>陳鎮潦教師</text:p>
          </table:table-cell>
          <table:table-cell table:style-name="ce40" office:value-type="string" calcext:value-type="string">
            <text:p>15</text:p>
            <text:p>達德商工</text:p>
            <text:p>劉維蓉教師</text:p>
          </table:table-cell>
          <table:table-cell table:style-name="ce40" office:value-type="string" calcext:value-type="string">
            <text:p>16</text:p>
            <text:p>和美實驗學校</text:p>
            <text:p>吳秋能教師</text:p>
          </table:table-cell>
          <table:table-cell table:style-name="ce40" office:value-type="string" calcext:value-type="string">
            <text:p>17</text:p>
            <text:p>花壇國民中學</text:p>
            <text:p>黃麗芬教師</text:p>
          </table:table-cell>
          <table:table-cell table:style-name="ce40" office:value-type="string" calcext:value-type="string">
            <text:p>18</text:p>
            <text:p>彰化市大成國民小學</text:p>
            <text:p>黃俊凱教師</text:p>
          </table:table-cell>
          <table:table-cell table:style-name="ce40" office:value-type="string" calcext:value-type="string">
            <text:p>19</text:p>
            <text:p>永靖鄉永興國民小學</text:p>
            <text:p>吳寶嘉校長</text:p>
          </table:table-cell>
          <table:table-cell table:style-name="ce40" office:value-type="string" calcext:value-type="string">
            <text:p>20</text:p>
            <text:p>鹿港高級中學</text:p>
            <text:p>楊錦明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3" calcext:value-type="float">
            <text:p>3</text:p>
          </table:table-cell>
          <table:table-cell table:style-name="ce40" office:value-type="string" calcext:value-type="string">
            <text:p>122</text:p>
            <text:p>花壇鄉僑愛國民小學</text:p>
            <text:p>陳淑靖教師</text:p>
          </table:table-cell>
          <table:table-cell table:style-name="ce40" office:value-type="string" calcext:value-type="string">
            <text:p>123</text:p>
            <text:p>和美鎮和美國民小學</text:p>
            <text:p>廖宴雪教師</text:p>
          </table:table-cell>
          <table:table-cell table:style-name="ce40" office:value-type="string" calcext:value-type="string">
            <text:p>124</text:p>
            <text:p>和美鎮和東國民小學</text:p>
            <text:p>黃崇毅教師</text:p>
          </table:table-cell>
          <table:table-cell table:style-name="ce40" office:value-type="string" calcext:value-type="string">
            <text:p>125</text:p>
            <text:p>和美鎮和東國民小學</text:p>
            <text:p>賴鈺芳教師</text:p>
          </table:table-cell>
          <table:table-cell table:style-name="ce40" office:value-type="string" calcext:value-type="string">
            <text:p>126</text:p>
            <text:p>和美鎮和東國民小學</text:p>
            <text:p>黃幸娟教師</text:p>
          </table:table-cell>
          <table:table-cell table:style-name="ce40" office:value-type="string" calcext:value-type="string">
            <text:p>127</text:p>
            <text:p>和美鎮和東國民小學</text:p>
            <text:p>白玉莉老師</text:p>
          </table:table-cell>
          <table:table-cell table:style-name="ce40" office:value-type="string" calcext:value-type="string">
            <text:p>128</text:p>
            <text:p>和美鎮大榮國民小學</text:p>
            <text:p>曾美娟校長</text:p>
          </table:table-cell>
          <table:table-cell table:style-name="ce40" office:value-type="string" calcext:value-type="string">
            <text:p>129</text:p>
            <text:p>和美鎮新庄國民小學</text:p>
            <text:p>劉鑒毅教師</text:p>
          </table:table-cell>
          <table:table-cell table:style-name="ce40" office:value-type="string" calcext:value-type="string">
            <text:p>130</text:p>
            <text:p>和美鎮培英國民小學</text:p>
            <text:p>陳志清教師</text:p>
          </table:table-cell>
          <table:table-cell table:style-name="ce40" office:value-type="string" calcext:value-type="string">
            <text:p>131</text:p>
            <text:p>和美鎮和仁國民小學</text:p>
            <text:p>梁昭元教師</text:p>
          </table:table-cell>
          <table:table-cell table:style-name="ce38"/>
          <table:table-cell table:style-name="ce37" office:value-type="float" office:value="3" calcext:value-type="float">
            <text:p>3</text:p>
          </table:table-cell>
          <table:table-cell table:style-name="ce40" office:value-type="string" calcext:value-type="string">
            <text:p>21</text:p>
            <text:p>二林工商</text:p>
            <text:p>黃秋柑教師</text:p>
          </table:table-cell>
          <table:table-cell table:style-name="ce40" office:value-type="string" calcext:value-type="string">
            <text:p>22</text:p>
            <text:p>員林家商</text:p>
            <text:p>梁榕薇教師</text:p>
          </table:table-cell>
          <table:table-cell table:style-name="ce40" office:value-type="string" calcext:value-type="string">
            <text:p>23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2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3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4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5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6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7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1</text:p>
            <text:p>彰師附工</text:p>
            <text:p><text:span text:style-name="T2">彰工青銀共學成長寫作輔導團隊</text:span></text:p>
          </table:table-cell>
          <table:table-cell table:number-columns-repeated="16361"/>
        </table:table-row>
        <table:table-row table:style-name="ro7">
          <table:table-cell table:style-name="ce37" office:value-type="float" office:value="4" calcext:value-type="float">
            <text:p>4</text:p>
          </table:table-cell>
          <table:table-cell table:style-name="ce40" office:value-type="string" calcext:value-type="string">
            <text:p>132</text:p>
            <text:p>和美鎮和仁國民小學</text:p>
            <text:p>姚則榮教師</text:p>
          </table:table-cell>
          <table:table-cell table:style-name="ce40" office:value-type="string" calcext:value-type="string">
            <text:p>133</text:p>
            <text:p>線西鄉線西國民小學</text:p>
            <text:p>黃志增教師</text:p>
          </table:table-cell>
          <table:table-cell table:style-name="ce40" office:value-type="string" calcext:value-type="string">
            <text:p>134</text:p>
            <text:p>線西鄉線西國民小學</text:p>
            <text:p>李鴻昌教師</text:p>
          </table:table-cell>
          <table:table-cell table:style-name="ce40" office:value-type="string" calcext:value-type="string">
            <text:p>135</text:p>
            <text:p>線西鄉線西國民小學</text:p>
            <text:p>廖俊淵教師</text:p>
          </table:table-cell>
          <table:table-cell table:style-name="ce40" office:value-type="string" calcext:value-type="string">
            <text:p>136</text:p>
            <text:p>線西鄉線西國民小學</text:p>
            <text:p>柯青秀教師</text:p>
          </table:table-cell>
          <table:table-cell table:style-name="ce40" office:value-type="string" calcext:value-type="string">
            <text:p>137</text:p>
            <text:p>伸港鄉伸東國民小學</text:p>
            <text:p>楊素萍教師</text:p>
          </table:table-cell>
          <table:table-cell table:style-name="ce40" office:value-type="string" calcext:value-type="string">
            <text:p>138</text:p>
            <text:p>伸港鄉伸仁國民小學</text:p>
            <text:p>王健仲教師</text:p>
          </table:table-cell>
          <table:table-cell table:style-name="ce40" office:value-type="string" calcext:value-type="string">
            <text:p>139</text:p>
            <text:p>伸港鄉伸仁國民小學</text:p>
            <text:p>林鍵源教師</text:p>
          </table:table-cell>
          <table:table-cell table:style-name="ce40" office:value-type="string" calcext:value-type="string">
            <text:p>140</text:p>
            <text:p>鹿港鎮鹿港國民小學</text:p>
            <text:p>陳慧芳教師</text:p>
          </table:table-cell>
          <table:table-cell table:style-name="ce40" office:value-type="string" calcext:value-type="string">
            <text:p>141</text:p>
            <text:p>鹿港鎮頂番國民小學</text:p>
            <text:p>陳貴鳳教師</text:p>
          </table:table-cell>
          <table:table-cell table:style-name="ce38"/>
          <table:table-cell table:style-name="ce37" office:value-type="float" office:value="4" calcext:value-type="float">
            <text:p>4</text:p>
          </table:table-cell>
          <table:table-cell table:style-name="ce40" office:value-type="string" calcext:value-type="string">
            <text:p>23-1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3-1</text:p>
            <text:p>彰師附工</text:p>
            <text:p><text:span text:style-name="T2">彰工青銀共學成長寫作輔導團隊</text:span></text:p>
          </table:table-cell>
          <table:table-cell table:style-name="ce40" office:value-type="string" calcext:value-type="string">
            <text:p>24</text:p>
            <text:p>永靖鄉永興國民小學</text:p>
            <text:p>傅靜芳教師</text:p>
          </table:table-cell>
          <table:table-cell table:style-name="ce40" office:value-type="string" calcext:value-type="string">
            <text:p>25</text:p>
            <text:p>成功高級中學</text:p>
            <text:p>楊浚芳教師</text:p>
          </table:table-cell>
          <table:table-cell table:style-name="ce40" office:value-type="string" calcext:value-type="string">
            <text:p>26</text:p>
            <text:p>彰化市大成國民小學</text:p>
            <text:p>陳依珮教師</text:p>
          </table:table-cell>
          <table:table-cell table:style-name="ce40" office:value-type="string" calcext:value-type="string">
            <text:p>27</text:p>
            <text:p>鹿港鎮草港國民小學</text:p>
            <text:p>陳永男教師</text:p>
          </table:table-cell>
          <table:table-cell table:style-name="ce40" office:value-type="string" calcext:value-type="string">
            <text:p>28</text:p>
            <text:p>員林巿靜修國民小學</text:p>
            <text:p>劉譯聲教師</text:p>
          </table:table-cell>
          <table:table-cell table:style-name="ce40" office:value-type="string" calcext:value-type="string">
            <text:p>29</text:p>
            <text:p>彰化藝術高級中學</text:p>
            <text:p>蔡沐恒教師</text:p>
          </table:table-cell>
          <table:table-cell table:style-name="ce40" office:value-type="string" calcext:value-type="string">
            <text:p>30</text:p>
            <text:p>彰化市大竹國民小學</text:p>
            <text:p>黃怡嘉教師</text:p>
          </table:table-cell>
          <table:table-cell table:style-name="ce40" office:value-type="string" calcext:value-type="string">
            <text:p>31</text:p>
            <text:p>鹿鳴國民中學</text:p>
            <text:p>蕭惠君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5" calcext:value-type="float">
            <text:p>5</text:p>
          </table:table-cell>
          <table:table-cell table:style-name="ce40" office:value-type="string" calcext:value-type="string">
            <text:p>142</text:p>
            <text:p>鹿港鎮頂番國民小學</text:p>
            <text:p>王舜儀校長</text:p>
          </table:table-cell>
          <table:table-cell table:style-name="ce40" office:value-type="string" calcext:value-type="string">
            <text:p>143</text:p>
            <text:p>鹿港鎮東興國民小學</text:p>
            <text:p>蘇榮彬教師</text:p>
          </table:table-cell>
          <table:table-cell table:style-name="ce40" office:value-type="string" calcext:value-type="string">
            <text:p>144</text:p>
            <text:p>鹿港鎮東興國民小學</text:p>
            <text:p>吳慧貞教師</text:p>
          </table:table-cell>
          <table:table-cell table:style-name="ce40" office:value-type="string" calcext:value-type="string">
            <text:p>145</text:p>
            <text:p>鹿港鎮鹿東國民小學</text:p>
            <text:p>謝秀華校長</text:p>
          </table:table-cell>
          <table:table-cell table:style-name="ce40" office:value-type="string" calcext:value-type="string">
            <text:p>146</text:p>
            <text:p>鹿港鎮鹿東國民小學</text:p>
            <text:p>施杏芬教師</text:p>
          </table:table-cell>
          <table:table-cell table:style-name="ce40" office:value-type="string" calcext:value-type="string">
            <text:p>147</text:p>
            <text:p>鹿港鎮鹿東國民小學</text:p>
            <text:p>陳美秀教師</text:p>
          </table:table-cell>
          <table:table-cell table:style-name="ce40" office:value-type="string" calcext:value-type="string">
            <text:p>148</text:p>
            <text:p>福興鄉管嶼國民小學</text:p>
            <text:p>謝垂哲教師</text:p>
          </table:table-cell>
          <table:table-cell table:style-name="ce40" office:value-type="string" calcext:value-type="string">
            <text:p>149</text:p>
            <text:p>福興鄉文昌國民小學</text:p>
            <text:p>蔡識津教師</text:p>
          </table:table-cell>
          <table:table-cell table:style-name="ce40" office:value-type="string" calcext:value-type="string">
            <text:p>150</text:p>
            <text:p>福興鄉日新國民小學</text:p>
            <text:p>謝玉雯教師</text:p>
          </table:table-cell>
          <table:table-cell table:style-name="ce40" office:value-type="string" calcext:value-type="string">
            <text:p>151</text:p>
            <text:p>福興鄉育新國民小學</text:p>
            <text:p>林媛萍校長</text:p>
          </table:table-cell>
          <table:table-cell table:style-name="ce45" office:value-type="string" calcext:value-type="string">
            <text:p>走</text:p>
            <text:p>道</text:p>
          </table:table-cell>
          <table:table-cell table:style-name="ce37" office:value-type="float" office:value="5" calcext:value-type="float">
            <text:p>5</text:p>
          </table:table-cell>
          <table:table-cell table:style-name="ce40" office:value-type="string" calcext:value-type="string">
            <text:p>32</text:p>
            <text:p>社頭鄉橋頭國民小學</text:p>
            <text:p>謝宏延教師</text:p>
          </table:table-cell>
          <table:table-cell table:style-name="ce40" office:value-type="string" calcext:value-type="string">
            <text:p>33</text:p>
            <text:p>大村鄉村上國民小學</text:p>
            <text:p>謝家豪教師</text:p>
          </table:table-cell>
          <table:table-cell table:style-name="ce40" office:value-type="string" calcext:value-type="string">
            <text:p>34</text:p>
            <text:p>員林巿僑信國民小學</text:p>
            <text:p>鄒世麟教師</text:p>
          </table:table-cell>
          <table:table-cell table:style-name="ce40" office:value-type="string" calcext:value-type="string">
            <text:p>35</text:p>
            <text:p>鹿港國民中學</text:p>
            <text:p>倪美瑗教師</text:p>
          </table:table-cell>
          <table:table-cell table:style-name="ce40" office:value-type="string" calcext:value-type="string">
            <text:p>36</text:p>
            <text:p>溪洲國民中學</text:p>
            <text:p>邱曉韻教師</text:p>
          </table:table-cell>
          <table:table-cell table:style-name="ce40" office:value-type="string" calcext:value-type="string">
            <text:p>37</text:p>
            <text:p>彰興國民中學</text:p>
            <text:p>胡瑜丰教師</text:p>
          </table:table-cell>
          <table:table-cell table:style-name="ce40" office:value-type="string" calcext:value-type="string">
            <text:p>38</text:p>
            <text:p>彰興國民中學</text:p>
            <text:p>黃正誼教師</text:p>
          </table:table-cell>
          <table:table-cell table:style-name="ce40" office:value-type="string" calcext:value-type="string">
            <text:p>39</text:p>
            <text:p>秀水國民中學</text:p>
            <text:p>馮瑞菁教師</text:p>
          </table:table-cell>
          <table:table-cell table:style-name="ce40" office:value-type="string" calcext:value-type="string">
            <text:p>40</text:p>
            <text:p>芳苑國民中學</text:p>
            <text:p>蕭勝文教師</text:p>
          </table:table-cell>
          <table:table-cell table:style-name="ce40" office:value-type="string" calcext:value-type="string">
            <text:p>41</text:p>
            <text:p>社頭國民中學</text:p>
            <text:p>陳文吉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6" calcext:value-type="float">
            <text:p>6</text:p>
          </table:table-cell>
          <table:table-cell table:style-name="ce40" office:value-type="string" calcext:value-type="string">
            <text:p>152</text:p>
            <text:p>秀水鄉馬興國民小學</text:p>
            <text:p>鄭維金教師</text:p>
          </table:table-cell>
          <table:table-cell table:style-name="ce40" office:value-type="string" calcext:value-type="string">
            <text:p>153</text:p>
            <text:p>秀水鄉明正國民小學</text:p>
            <text:p>劉洸良教師</text:p>
          </table:table-cell>
          <table:table-cell table:style-name="ce40" office:value-type="string" calcext:value-type="string">
            <text:p>154</text:p>
            <text:p>秀水鄉明正國民小學</text:p>
            <text:p>蔡忠厚教師</text:p>
          </table:table-cell>
          <table:table-cell table:style-name="ce40" office:value-type="string" calcext:value-type="string">
            <text:p>155</text:p>
            <text:p>秀水鄉明正國民小學</text:p>
            <text:p>張文淵教師</text:p>
          </table:table-cell>
          <table:table-cell table:style-name="ce40" office:value-type="string" calcext:value-type="string">
            <text:p>156</text:p>
            <text:p>秀水鄉明正國民小學</text:p>
            <text:p>許士凱教師</text:p>
          </table:table-cell>
          <table:table-cell table:style-name="ce40" office:value-type="string" calcext:value-type="string">
            <text:p>157</text:p>
            <text:p>秀水鄉育民國民小學</text:p>
            <text:p>陳景濬教師</text:p>
          </table:table-cell>
          <table:table-cell table:style-name="ce40" office:value-type="string" calcext:value-type="string">
            <text:p>158</text:p>
            <text:p>秀水鄉育民國民小學</text:p>
            <text:p>許介人教師</text:p>
          </table:table-cell>
          <table:table-cell table:style-name="ce40" office:value-type="string" calcext:value-type="string">
            <text:p>159</text:p>
            <text:p>溪湖鎮湖北國民小學</text:p>
            <text:p>楊瑞泰教師</text:p>
          </table:table-cell>
          <table:table-cell table:style-name="ce40" office:value-type="string" calcext:value-type="string">
            <text:p>160</text:p>
            <text:p>溪湖鎮湖北國民小學</text:p>
            <text:p>曾偉銘教師</text:p>
          </table:table-cell>
          <table:table-cell table:style-name="ce40" office:value-type="string" calcext:value-type="string">
            <text:p>161</text:p>
            <text:p>埔鹽鄉埔鹽國民小學</text:p>
            <text:p>黃介俊教師</text:p>
          </table:table-cell>
          <table:table-cell table:style-name="ce38"/>
          <table:table-cell table:style-name="ce37" office:value-type="float" office:value="6" calcext:value-type="float">
            <text:p>6</text:p>
          </table:table-cell>
          <table:table-cell table:style-name="ce40" office:value-type="string" calcext:value-type="string">
            <text:p>42</text:p>
            <text:p>竹塘國民中學</text:p>
            <text:p>蔡瓊姿教師</text:p>
          </table:table-cell>
          <table:table-cell table:style-name="ce40" office:value-type="string" calcext:value-type="string">
            <text:p>43</text:p>
            <text:p>花壇國民中學</text:p>
            <text:p>許國書教師</text:p>
          </table:table-cell>
          <table:table-cell table:style-name="ce40" office:value-type="string" calcext:value-type="string">
            <text:p>44</text:p>
            <text:p>福興鄉文昌國民小學</text:p>
            <text:p>蔡識津教師</text:p>
          </table:table-cell>
          <table:table-cell table:style-name="ce40" office:value-type="string" calcext:value-type="string">
            <text:p>45</text:p>
            <text:p>員林巿僑信國民小學</text:p>
            <text:p>林宗賢教師</text:p>
          </table:table-cell>
          <table:table-cell table:style-name="ce40" office:value-type="string" calcext:value-type="string">
            <text:p>46</text:p>
            <text:p>彰化市南郭國民小學</text:p>
            <text:p>周聖智教師</text:p>
          </table:table-cell>
          <table:table-cell table:style-name="ce40" office:value-type="string" calcext:value-type="string">
            <text:p>47</text:p>
            <text:p>彰化市南興國民小學</text:p>
            <text:p>陳月琴教師</text:p>
          </table:table-cell>
          <table:table-cell table:style-name="ce40" office:value-type="string" calcext:value-type="string">
            <text:p>48</text:p>
            <text:p>溪湖鎮湖北國民小學</text:p>
            <text:p>楊琇尊教師</text:p>
          </table:table-cell>
          <table:table-cell table:style-name="ce40" office:value-type="string" calcext:value-type="string">
            <text:p>49</text:p>
            <text:p>鹿港鎮鹿港國民小學</text:p>
            <text:p>黃培勝教師</text:p>
          </table:table-cell>
          <table:table-cell table:style-name="ce40" office:value-type="string" calcext:value-type="string">
            <text:p>50</text:p>
            <text:p>埤頭鄉合興國民小學</text:p>
            <text:p>陳瑩瑩教師</text:p>
          </table:table-cell>
          <table:table-cell table:style-name="ce40" office:value-type="string" calcext:value-type="string">
            <text:p>51</text:p>
            <text:p>秀水鄉明正國民小學</text:p>
            <text:p>邵宜翠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7" calcext:value-type="float">
            <text:p>7</text:p>
          </table:table-cell>
          <table:table-cell table:style-name="ce40" office:value-type="string" calcext:value-type="string">
            <text:p>162</text:p>
            <text:p>埔鹽鄉埔鹽國民小學</text:p>
            <text:p>施淑媛教師</text:p>
          </table:table-cell>
          <table:table-cell table:style-name="ce40" office:value-type="string" calcext:value-type="string">
            <text:p>163</text:p>
            <text:p>埔鹽鄉埔鹽國民小學</text:p>
            <text:p>胡啟智教師</text:p>
          </table:table-cell>
          <table:table-cell table:style-name="ce40" office:value-type="string" calcext:value-type="string">
            <text:p>164</text:p>
            <text:p>埔鹽鄉大園國民小學</text:p>
            <text:p>施叔杏教師</text:p>
          </table:table-cell>
          <table:table-cell table:style-name="ce40" office:value-type="string" calcext:value-type="string">
            <text:p>165</text:p>
            <text:p>埔鹽鄉南港國民小學</text:p>
            <text:p>陳靜玉教師</text:p>
          </table:table-cell>
          <table:table-cell table:style-name="ce40" office:value-type="string" calcext:value-type="string">
            <text:p>166</text:p>
            <text:p>埔鹽鄉好修國民小學</text:p>
            <text:p>呂文賢教師</text:p>
          </table:table-cell>
          <table:table-cell table:style-name="ce40" office:value-type="string" calcext:value-type="string">
            <text:p>167</text:p>
            <text:p>埔心鄉埔心國民小學</text:p>
            <text:p>詹淑蜜教師</text:p>
          </table:table-cell>
          <table:table-cell table:style-name="ce40" office:value-type="string" calcext:value-type="string">
            <text:p>168</text:p>
            <text:p>埔心鄉埔心國民小學</text:p>
            <text:p>張敏鈺教師</text:p>
          </table:table-cell>
          <table:table-cell table:style-name="ce40" office:value-type="string" calcext:value-type="string">
            <text:p>169</text:p>
            <text:p>埔心鄉舊館國民小學</text:p>
            <text:p>邵麗梅教師</text:p>
          </table:table-cell>
          <table:table-cell table:style-name="ce40" office:value-type="string" calcext:value-type="string">
            <text:p>170</text:p>
            <text:p>埔心鄉梧鳳國民小學</text:p>
            <text:p>李世翔校長</text:p>
          </table:table-cell>
          <table:table-cell table:style-name="ce40" office:value-type="string" calcext:value-type="string">
            <text:p>171</text:p>
            <text:p>員林巿員林國民小學</text:p>
            <text:p>蕭勝斌校長</text:p>
          </table:table-cell>
          <table:table-cell table:style-name="ce38"/>
          <table:table-cell table:style-name="ce37" office:value-type="float" office:value="7" calcext:value-type="float">
            <text:p>7</text:p>
          </table:table-cell>
          <table:table-cell table:style-name="ce40" office:value-type="string" calcext:value-type="string">
            <text:p>52</text:p>
            <text:p>和美鎮和美國民小學</text:p>
            <text:p>陳品教師</text:p>
          </table:table-cell>
          <table:table-cell table:style-name="ce40" office:value-type="string" calcext:value-type="string">
            <text:p>53</text:p>
            <text:p>溪州鄉僑義國民小學</text:p>
            <text:p>陳居金教師</text:p>
          </table:table-cell>
          <table:table-cell table:style-name="ce40" office:value-type="string" calcext:value-type="string">
            <text:p>54</text:p>
            <text:p>和美鎮培英國民小學</text:p>
            <text:p>王政荷教師</text:p>
          </table:table-cell>
          <table:table-cell table:style-name="ce40" office:value-type="string" calcext:value-type="string">
            <text:p>55</text:p>
            <text:p>花壇鄉三春國民小學</text:p>
            <text:p>施麗淑教師</text:p>
          </table:table-cell>
          <table:table-cell table:style-name="ce40" office:value-type="string" calcext:value-type="string">
            <text:p>56</text:p>
            <text:p>田尾鄉田尾國民小學</text:p>
            <text:p>朱浚柏教師</text:p>
          </table:table-cell>
          <table:table-cell table:style-name="ce40" office:value-type="string" calcext:value-type="string">
            <text:p>57</text:p>
            <text:p>永靖鄉德興國民小學</text:p>
            <text:p>謝璧霞教師</text:p>
          </table:table-cell>
          <table:table-cell table:style-name="ce40" office:value-type="string" calcext:value-type="string">
            <text:p>58</text:p>
            <text:p>花壇鄉白沙國民小學</text:p>
            <text:p>吳昭瑩教師</text:p>
          </table:table-cell>
          <table:table-cell table:style-name="ce40" office:value-type="string" calcext:value-type="string">
            <text:p>59</text:p>
            <text:p>員林巿員林國民小學</text:p>
            <text:p>施勝耀教師</text:p>
          </table:table-cell>
          <table:table-cell table:style-name="ce40" office:value-type="string" calcext:value-type="string">
            <text:p>60</text:p>
            <text:p>埔鹽鄉埔鹽國民小學</text:p>
            <text:p>鍾孟君教師</text:p>
          </table:table-cell>
          <table:table-cell table:style-name="ce40" office:value-type="string" calcext:value-type="string">
            <text:p>61</text:p>
            <text:p>社頭鄉社頭國民小學</text:p>
            <text:p>石有男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8" calcext:value-type="float">
            <text:p>8</text:p>
          </table:table-cell>
          <table:table-cell table:style-name="ce40" office:value-type="string" calcext:value-type="string">
            <text:p>172</text:p>
            <text:p>員林巿員林國民小學</text:p>
            <text:p>林谷風教師</text:p>
          </table:table-cell>
          <table:table-cell table:style-name="ce40" office:value-type="string" calcext:value-type="string">
            <text:p>173</text:p>
            <text:p>員林巿育英國民小學</text:p>
            <text:p>葉明嬌教師</text:p>
          </table:table-cell>
          <table:table-cell table:style-name="ce40" office:value-type="string" calcext:value-type="string">
            <text:p>174</text:p>
            <text:p>員林巿靜修國民小學</text:p>
            <text:p>游明益教師</text:p>
          </table:table-cell>
          <table:table-cell table:style-name="ce40" office:value-type="string" calcext:value-type="string">
            <text:p>175</text:p>
            <text:p>員林巿靜修國民小學</text:p>
            <text:p>吳健榮教師</text:p>
          </table:table-cell>
          <table:table-cell table:style-name="ce40" office:value-type="string" calcext:value-type="string">
            <text:p>176</text:p>
            <text:p>員林巿靜修國民小學</text:p>
            <text:p>林敬婷教師</text:p>
          </table:table-cell>
          <table:table-cell table:style-name="ce40" office:value-type="string" calcext:value-type="string">
            <text:p>177</text:p>
            <text:p>員林巿靜修國民小學</text:p>
            <text:p>吳志明教師</text:p>
          </table:table-cell>
          <table:table-cell table:style-name="ce40" office:value-type="string" calcext:value-type="string">
            <text:p>178</text:p>
            <text:p>員林巿僑信國民小學</text:p>
            <text:p>賴怡文教師</text:p>
          </table:table-cell>
          <table:table-cell table:style-name="ce40" office:value-type="string" calcext:value-type="string">
            <text:p>179</text:p>
            <text:p>員林巿僑信國民小學</text:p>
            <text:p>吳家儀教師</text:p>
          </table:table-cell>
          <table:table-cell table:style-name="ce40" office:value-type="string" calcext:value-type="string">
            <text:p>180</text:p>
            <text:p>員林巿僑信國民小學</text:p>
            <text:p>林宗賢教師</text:p>
          </table:table-cell>
          <table:table-cell table:style-name="ce40" office:value-type="string" calcext:value-type="string">
            <text:p>181</text:p>
            <text:p>員林巿員東國民小學</text:p>
            <text:p>張順美教師</text:p>
          </table:table-cell>
          <table:table-cell table:style-name="ce38"/>
          <table:table-cell table:style-name="ce37" office:value-type="float" office:value="8" calcext:value-type="float">
            <text:p>8</text:p>
          </table:table-cell>
          <table:table-cell table:style-name="ce40" office:value-type="string" calcext:value-type="string">
            <text:p>62</text:p>
            <text:p>鹿港鎮鹿東國民小學</text:p>
            <text:p>陳柏富教師</text:p>
          </table:table-cell>
          <table:table-cell table:style-name="ce40" office:value-type="string" calcext:value-type="string">
            <text:p>63</text:p>
            <text:p>埔鹽鄉大園國民小學</text:p>
            <text:p>莊建楹教師</text:p>
          </table:table-cell>
          <table:table-cell table:style-name="ce40" office:value-type="string" calcext:value-type="string">
            <text:p>64</text:p>
            <text:p>二林高級中學</text:p>
            <text:p>洪世昌教師</text:p>
          </table:table-cell>
          <table:table-cell table:style-name="ce40" office:value-type="string" calcext:value-type="string">
            <text:p>65</text:p>
            <text:p>成功高級中學</text:p>
            <text:p>陳培振教師</text:p>
          </table:table-cell>
          <table:table-cell table:style-name="ce40" office:value-type="string" calcext:value-type="string">
            <text:p>66</text:p>
            <text:p>和美高級中學</text:p>
            <text:p>周佳慧教師</text:p>
          </table:table-cell>
          <table:table-cell table:style-name="ce40" office:value-type="string" calcext:value-type="string">
            <text:p>67</text:p>
            <text:p>陽明國民中學</text:p>
            <text:p>林意資教師</text:p>
          </table:table-cell>
          <table:table-cell table:style-name="ce40" office:value-type="string" calcext:value-type="string">
            <text:p>68</text:p>
            <text:p>彰安國民中學</text:p>
            <text:p>施榮鍾教師</text:p>
          </table:table-cell>
          <table:table-cell table:style-name="ce40" office:value-type="string" calcext:value-type="string">
            <text:p>69</text:p>
            <text:p>彰安國民中學</text:p>
            <text:p>陳燕春教師</text:p>
          </table:table-cell>
          <table:table-cell table:style-name="ce40" office:value-type="string" calcext:value-type="string">
            <text:p>70</text:p>
            <text:p>彰泰國民中學</text:p>
            <text:p>陳秀麗教師</text:p>
          </table:table-cell>
          <table:table-cell table:style-name="ce40" office:value-type="string" calcext:value-type="string">
            <text:p>71</text:p>
            <text:p>彰泰國民中學</text:p>
            <text:p>蔡燕瑾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9" calcext:value-type="float">
            <text:p>9</text:p>
          </table:table-cell>
          <table:table-cell table:style-name="ce40" office:value-type="string" calcext:value-type="string">
            <text:p>182</text:p>
            <text:p>員林巿員東國民小學</text:p>
            <text:p>楊國賢教師</text:p>
          </table:table-cell>
          <table:table-cell table:style-name="ce40" office:value-type="string" calcext:value-type="string">
            <text:p>183</text:p>
            <text:p>員林巿員東國民小學</text:p>
            <text:p>吳長展教師</text:p>
          </table:table-cell>
          <table:table-cell table:style-name="ce40" office:value-type="string" calcext:value-type="string">
            <text:p>184</text:p>
            <text:p>員林巿東山國民小學</text:p>
            <text:p>詹玉玫教師</text:p>
          </table:table-cell>
          <table:table-cell table:style-name="ce40" office:value-type="string" calcext:value-type="string">
            <text:p>185</text:p>
            <text:p>員林巿東山國民小學</text:p>
            <text:p>張逸夫教師</text:p>
          </table:table-cell>
          <table:table-cell table:style-name="ce40" office:value-type="string" calcext:value-type="string">
            <text:p>186</text:p>
            <text:p>員林巿明湖國民小學</text:p>
            <text:p>陳銘修教師</text:p>
          </table:table-cell>
          <table:table-cell table:style-name="ce40" office:value-type="string" calcext:value-type="string">
            <text:p>187</text:p>
            <text:p>員林巿明湖國民小學</text:p>
            <text:p>陳賢贊教師</text:p>
          </table:table-cell>
          <table:table-cell table:style-name="ce40" office:value-type="string" calcext:value-type="string">
            <text:p>188</text:p>
            <text:p>大村鄉大西國民小學</text:p>
            <text:p>陳世育校長</text:p>
          </table:table-cell>
          <table:table-cell table:style-name="ce40" office:value-type="string" calcext:value-type="string">
            <text:p>189</text:p>
            <text:p>大村鄉村東國民小學</text:p>
            <text:p>黃介朋教師</text:p>
          </table:table-cell>
          <table:table-cell table:style-name="ce40" office:value-type="string" calcext:value-type="string">
            <text:p>190</text:p>
            <text:p>田中鎮田中國民小學</text:p>
            <text:p>蘇孟淳老師</text:p>
          </table:table-cell>
          <table:table-cell table:style-name="ce40" office:value-type="string" calcext:value-type="string">
            <text:p>191</text:p>
            <text:p>田中鎮內安國民小學</text:p>
            <text:p>張森源教師</text:p>
          </table:table-cell>
          <table:table-cell table:style-name="ce38"/>
          <table:table-cell table:style-name="ce37" office:value-type="float" office:value="9" calcext:value-type="float">
            <text:p>9</text:p>
          </table:table-cell>
          <table:table-cell table:style-name="ce40" office:value-type="string" calcext:value-type="string">
            <text:p>72</text:p>
            <text:p>彰化縣立彰泰國民中學</text:p>
            <text:p>楊素迷教師</text:p>
          </table:table-cell>
          <table:table-cell table:style-name="ce40" office:value-type="string" calcext:value-type="string">
            <text:p>73</text:p>
            <text:p>花壇國民中學</text:p>
            <text:p>蕭慧雯教師</text:p>
          </table:table-cell>
          <table:table-cell table:style-name="ce40" office:value-type="string" calcext:value-type="string">
            <text:p>74</text:p>
            <text:p>花壇國民中學</text:p>
            <text:p>邱琬婷教師</text:p>
          </table:table-cell>
          <table:table-cell table:style-name="ce40" office:value-type="string" calcext:value-type="string">
            <text:p>75</text:p>
            <text:p>秀水國民中學</text:p>
            <text:p>郭惠玲教師</text:p>
          </table:table-cell>
          <table:table-cell table:style-name="ce40" office:value-type="string" calcext:value-type="string">
            <text:p>76</text:p>
            <text:p>鹿港國民中學</text:p>
            <text:p>黃瀞瑩教師</text:p>
          </table:table-cell>
          <table:table-cell table:style-name="ce40" office:value-type="string" calcext:value-type="string">
            <text:p>77</text:p>
            <text:p>和群國民中學</text:p>
            <text:p>洪菁菁教師</text:p>
          </table:table-cell>
          <table:table-cell table:style-name="ce40" office:value-type="string" calcext:value-type="string">
            <text:p>78</text:p>
            <text:p>員林國民中學</text:p>
            <text:p>仇惟善教師</text:p>
          </table:table-cell>
          <table:table-cell table:style-name="ce40" office:value-type="string" calcext:value-type="string">
            <text:p>79</text:p>
            <text:p>員林國民中學</text:p>
            <text:p>黃麗卿教師</text:p>
          </table:table-cell>
          <table:table-cell table:style-name="ce40" office:value-type="string" calcext:value-type="string">
            <text:p>80</text:p>
            <text:p>員林國民中學</text:p>
            <text:p>楊蔭棠教師</text:p>
          </table:table-cell>
          <table:table-cell table:style-name="ce40" office:value-type="string" calcext:value-type="string">
            <text:p>81</text:p>
            <text:p>員林國民中學</text:p>
            <text:p>吳珍珍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10" calcext:value-type="float">
            <text:p>10</text:p>
          </table:table-cell>
          <table:table-cell table:style-name="ce40" office:value-type="string" calcext:value-type="string">
            <text:p>192</text:p>
            <text:p>田中鎮新民國民小學</text:p>
            <text:p>朱麗君教師</text:p>
          </table:table-cell>
          <table:table-cell table:style-name="ce40" office:value-type="string" calcext:value-type="string">
            <text:p>193</text:p>
            <text:p>社頭鄉橋頭國民小學</text:p>
            <text:p>劉月美教師</text:p>
          </table:table-cell>
          <table:table-cell table:style-name="ce40" office:value-type="string" calcext:value-type="string">
            <text:p>194</text:p>
            <text:p>社頭鄉橋頭國民小學</text:p>
            <text:p>劉秋芳教師</text:p>
          </table:table-cell>
          <table:table-cell table:style-name="ce40" office:value-type="string" calcext:value-type="string">
            <text:p>195</text:p>
            <text:p>社頭鄉湳雅國民小學</text:p>
            <text:p>許興武教師</text:p>
          </table:table-cell>
          <table:table-cell table:style-name="ce40" office:value-type="string" calcext:value-type="string">
            <text:p>196</text:p>
            <text:p>社頭鄉湳雅國民小學</text:p>
            <text:p>蕭惠玲教師</text:p>
          </table:table-cell>
          <table:table-cell table:style-name="ce40" office:value-type="string" calcext:value-type="string">
            <text:p>197</text:p>
            <text:p>社頭鄉湳雅國民小學</text:p>
            <text:p>蘇依蓉教師</text:p>
          </table:table-cell>
          <table:table-cell table:style-name="ce40" office:value-type="string" calcext:value-type="string">
            <text:p>198</text:p>
            <text:p>北斗鎮北斗國民小學</text:p>
            <text:p>林曉甄教師</text:p>
          </table:table-cell>
          <table:table-cell table:style-name="ce40" office:value-type="string" calcext:value-type="string">
            <text:p>199</text:p>
            <text:p>北斗鎮北斗國民小學</text:p>
            <text:p>黃雅雯教師</text:p>
          </table:table-cell>
          <table:table-cell table:style-name="ce40" office:value-type="string" calcext:value-type="string">
            <text:p>200</text:p>
            <text:p>北斗鎮螺陽國民小學</text:p>
            <text:p>林家鳳教師</text:p>
          </table:table-cell>
          <table:table-cell table:style-name="ce40" office:value-type="string" calcext:value-type="string">
            <text:p>201</text:p>
            <text:p>北斗鎮螺陽國民小學</text:p>
            <text:p>許宥淇教師</text:p>
          </table:table-cell>
          <table:table-cell table:style-name="ce38"/>
          <table:table-cell table:style-name="ce37" office:value-type="float" office:value="10" calcext:value-type="float">
            <text:p>10</text:p>
          </table:table-cell>
          <table:table-cell table:style-name="ce40" office:value-type="string" calcext:value-type="string">
            <text:p>82</text:p>
            <text:p>彰化縣立明倫國民中學</text:p>
            <text:p>鄭宇森校長</text:p>
          </table:table-cell>
          <table:table-cell table:style-name="ce40" office:value-type="string" calcext:value-type="string">
            <text:p>83</text:p>
            <text:p>大同國民中學</text:p>
            <text:p>王景民教師</text:p>
          </table:table-cell>
          <table:table-cell table:style-name="ce40" office:value-type="string" calcext:value-type="string">
            <text:p>84</text:p>
            <text:p>大同國民中學</text:p>
            <text:p>凃怡如教師</text:p>
          </table:table-cell>
          <table:table-cell table:style-name="ce40" office:value-type="string" calcext:value-type="string">
            <text:p>85</text:p>
            <text:p>大同國民中學</text:p>
            <text:p>陳志忠教師</text:p>
          </table:table-cell>
          <table:table-cell table:style-name="ce40" office:value-type="string" calcext:value-type="string">
            <text:p>86</text:p>
            <text:p>大村國民中學</text:p>
            <text:p>賴良助校長</text:p>
          </table:table-cell>
          <table:table-cell table:style-name="ce40" office:value-type="string" calcext:value-type="string">
            <text:p>87</text:p>
            <text:p>永靖國民中學</text:p>
            <text:p>古進龍教師</text:p>
          </table:table-cell>
          <table:table-cell table:style-name="ce40" office:value-type="string" calcext:value-type="string">
            <text:p>88</text:p>
            <text:p>永靖國民中學</text:p>
            <text:p>石慶賜教師</text:p>
          </table:table-cell>
          <table:table-cell table:style-name="ce40" office:value-type="string" calcext:value-type="string">
            <text:p>89</text:p>
            <text:p>永靖國民中學</text:p>
            <text:p>凃文和教師</text:p>
          </table:table-cell>
          <table:table-cell table:style-name="ce40" office:value-type="string" calcext:value-type="string">
            <text:p>90</text:p>
            <text:p>永靖國民中學</text:p>
            <text:p>康耀庭教師</text:p>
          </table:table-cell>
          <table:table-cell table:style-name="ce40" office:value-type="string" calcext:value-type="string">
            <text:p>91</text:p>
            <text:p>社頭國民中學</text:p>
            <text:p>陳文吉教師</text:p>
          </table:table-cell>
          <table:table-cell table:number-columns-repeated="16361"/>
        </table:table-row>
        <table:table-row table:style-name="ro7">
          <table:table-cell table:style-name="ce37" office:value-type="float" office:value="11" calcext:value-type="float">
            <text:p>11</text:p>
          </table:table-cell>
          <table:table-cell table:style-name="ce40" office:value-type="string" calcext:value-type="string">
            <text:p>202</text:p>
            <text:p>北斗鎮螺陽國民小學</text:p>
            <text:p>王聖賢教師</text:p>
          </table:table-cell>
          <table:table-cell table:style-name="ce40" office:value-type="string" calcext:value-type="string">
            <text:p>203</text:p>
            <text:p>田尾鄉田尾國民小學</text:p>
            <text:p>陳永堂校長</text:p>
          </table:table-cell>
          <table:table-cell table:style-name="ce40" office:value-type="string" calcext:value-type="string">
            <text:p>204</text:p>
            <text:p>田尾鄉南鎮國民小學</text:p>
            <text:p>劉順興教師</text:p>
          </table:table-cell>
          <table:table-cell table:style-name="ce40" office:value-type="string" calcext:value-type="string">
            <text:p>205</text:p>
            <text:p>田尾鄉陸豐國民小學</text:p>
            <text:p>陳浚富教師</text:p>
          </table:table-cell>
          <table:table-cell table:style-name="ce40" office:value-type="string" calcext:value-type="string">
            <text:p>206</text:p>
            <text:p>埤頭鄉合興國民小學</text:p>
            <text:p>陳怡瑤教師</text:p>
          </table:table-cell>
          <table:table-cell table:style-name="ce40" office:value-type="string" calcext:value-type="string">
            <text:p>207</text:p>
            <text:p>埤頭鄉豐崙國民小學</text:p>
            <text:p>蘇文松教師</text:p>
          </table:table-cell>
          <table:table-cell table:style-name="ce40" office:value-type="string" calcext:value-type="string">
            <text:p>208</text:p>
            <text:p>埤頭鄉芙朝國民小學</text:p>
            <text:p>王淑洋教師</text:p>
          </table:table-cell>
          <table:table-cell table:style-name="ce40" office:value-type="string" calcext:value-type="string">
            <text:p>209</text:p>
            <text:p>埤頭鄉中和國民小學</text:p>
            <text:p>鐘萬財教師</text:p>
          </table:table-cell>
          <table:table-cell table:style-name="ce40" office:value-type="string" calcext:value-type="string">
            <text:p>210</text:p>
            <text:p>埤頭鄉大湖國民小學</text:p>
            <text:p>王玉唐教師</text:p>
          </table:table-cell>
          <table:table-cell table:style-name="ce40" office:value-type="string" calcext:value-type="string">
            <text:p>211</text:p>
            <text:p>溪州鄉水尾國民小學</text:p>
            <text:p>陳正章教師</text:p>
          </table:table-cell>
          <table:table-cell table:style-name="ce38"/>
          <table:table-cell table:style-name="ce37" office:value-type="float" office:value="11" calcext:value-type="float">
            <text:p>11</text:p>
          </table:table-cell>
          <table:table-cell table:style-name="ce40" office:value-type="string" calcext:value-type="string">
            <text:p>92</text:p>
            <text:p>彰化縣立社頭國民中學</text:p>
            <text:p>劉志宏教師</text:p>
          </table:table-cell>
          <table:table-cell table:style-name="ce40" office:value-type="string" calcext:value-type="string">
            <text:p>93</text:p>
            <text:p>社頭國民中學</text:p>
            <text:p>黃舜雅教師</text:p>
          </table:table-cell>
          <table:table-cell table:style-name="ce40" office:value-type="string" calcext:value-type="string">
            <text:p>94</text:p>
            <text:p>田尾國民中學</text:p>
            <text:p>王順立教師</text:p>
          </table:table-cell>
          <table:table-cell table:style-name="ce40" office:value-type="string" calcext:value-type="string">
            <text:p>95</text:p>
            <text:p>萬興國民中學</text:p>
            <text:p>蕭美雯教師</text:p>
          </table:table-cell>
          <table:table-cell table:style-name="ce40" office:value-type="string" calcext:value-type="string">
            <text:p>96</text:p>
            <text:p>彰化巿民生國民小學</text:p>
            <text:p>陳穗秋教師</text:p>
          </table:table-cell>
          <table:table-cell table:style-name="ce40" office:value-type="string" calcext:value-type="string">
            <text:p>97</text:p>
            <text:p>彰化巿民生國民小學</text:p>
            <text:p>陳小玲教師</text:p>
          </table:table-cell>
          <table:table-cell table:style-name="ce40" office:value-type="string" calcext:value-type="string">
            <text:p>98</text:p>
            <text:p>彰化巿民生國民小學</text:p>
            <text:p>張瓊分教師</text:p>
          </table:table-cell>
          <table:table-cell table:style-name="ce40" office:value-type="string" calcext:value-type="string">
            <text:p>99</text:p>
            <text:p>彰化巿民生國民小學</text:p>
            <text:p>蕭惠民教師</text:p>
          </table:table-cell>
          <table:table-cell table:style-name="ce40" office:value-type="string" calcext:value-type="string">
            <text:p>100</text:p>
            <text:p>彰化巿平和國民小學</text:p>
            <text:p>陳佳秀教師</text:p>
          </table:table-cell>
          <table:table-cell table:style-name="ce40" office:value-type="string" calcext:value-type="string">
            <text:p>101</text:p>
            <text:p>彰化巿平和國民小學</text:p>
            <text:p>張秀娟教師</text:p>
          </table:table-cell>
          <table:table-cell table:number-columns-repeated="16361"/>
        </table:table-row>
        <table:table-row table:style-name="ro8" table:number-rows-repeated="1048549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/>
    <style:font-face style:name="Microsoft YaHei Bold" svg:font-family="'Microsoft YaHei Bold'"/>
    <style:font-face style:name="Microsoft YaHei Bold1" svg:font-family="'Microsoft YaHei Bold'" style:font-family-generic="roman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唐雅玲</meta:initial-creator>
    <dc:creator>奇 林</dc:creator>
    <meta:creation-date>2025-08-30T16:00:28Z</meta:creation-date>
    <dc:date>2026-09-03T03:05:10Z</dc:date>
    <meta:print-date>2026-08-19T06:50:45Z</meta:print-date>
    <meta:document-statistic meta:table-count="1" meta:cell-count="511" meta:object-count="0"/>
  </office:meta>
</office:document-meta>
</file>